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тересуешься-стрит-артом"/>Интересуешься стрит-артом?<text:bookmark-end text:name="интересуешься-стрит-артом"/></text:h>
      <text:p text:style-name="First_20_paragraph">24.05.2019</text:p>
      <text:p text:style-name="Text_20_body">С 24 по 27 мая можно будет прислать свой эскиз граффити на тему «Мой любимый район в Москве» на почту: graffiti@mrano.ru. ⠀</text:p>
      <text:p text:style-name="Text_20_body">⠀</text:p>
      <text:p text:style-name="Text_20_body">✅В финал попадут 11 эскизов. Авторы примут участие в праздновании 5-летия проекта «Активный гражданин» в Парке Горького 1 июня. Там участники в реальном времени смогут нарисовать свои районы на арт-стендах. Путем голосования посетители выберут победителя конкурса. ⠀</text:p>
      <text:p text:style-name="Text_20_body">⠀</text:p>
      <text:p text:style-name="Text_20_body">✅Итоги станут известны во второй день праздника, и лучший художник получит приз – графический планшет WACOM. ⠀</text:p>
      <text:p text:style-name="Text_20_body">⠀</text:p>
      <text:p text:style-name="Text_20_body"><text:a xlink:type="simple" xlink:href="https://www.instagram.com/explore/tags/%D0%B0%D0%BA%D1%82%D0%B8%D0%B2%D0%BD%D1%8B%D0%B9%D0%B3%D1%80%D0%B0%D0%B6%D0%B4%D0%B0%D0%BD%D0%B8%D0%BD/" office:name=""><text:span text:style-name="Definition"/></text:a><text:a xlink:type="simple" xlink:href="https://www.instagram.com/explore/tags/%D0%B0%D0%BA%D1%82%D0%B8%D0%B2%D0%BD%D1%8B%D0%B9%D0%B3%D1%80%D0%B0%D0%B6%D0%B4%D0%B0%D0%BD%D0%B8%D0%BD/" office:name=""><text:span text:style-name="Definition">#АктивныйГражданин</text:span></text:a> <text:a xlink:type="simple" xlink:href="https://www.instagram.com/explore/tags/%D0%BC%D0%BE%D0%B9%D1%80%D0%B0%D0%B9%D0%BE%D0%BD/" office:name=""><text:span text:style-name="Definition">#МойРайон</text:span></text:a><text:a xlink:type="simple" xlink:href="https://www.instagram.com/explore/tags/5%D0%BB%D0%B5%D1%82%D0%B0%D0%B3/" office:name=""><text:span text:style-name="Definition">#5ЛетАГ</text:span></text:a></text:p>
      <text:p text:style-name="Text_20_body"><text:line-break/></text:p>
      <text:p text:style-name="Text_20_body">Адрес страницы: <text:a xlink:type="simple" xlink:href="http://chertanovo-juzhnoe.mos.ru/presscenter/officially/detail/8107100.html" office:name=""><text:span text:style-name="Definition">http://chertanovo-juzhnoe.mos.ru/presscenter/officially/detail/810710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2T19:25:12Z</meta:creation-date>
    <dc:date>2023-10-02T19:25:12Z</dc:date>
  </office:meta>
</office:document-meta>
</file>