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-16-апреля-в-детской-библиотеке-158-состоялись-познавательные-часы-к-неведомым-звездам-летят-корабли-посвященные-дню-авиации-и-космонавтики."/>12 и 16 апреля в Детской библиотеке №158 состоялись познавательные часы "К неведомым звездам летят корабли", посвященные Дню авиации и космонавтики.<text:bookmark-end text:name="и-16-апреля-в-детской-библиотеке-158-состоялись-познавательные-часы-к-неведомым-звездам-летят-корабли-посвященные-дню-авиации-и-космонавтики."/></text:h>
      <text:p text:style-name="First_20_paragraph">17.04.2019</text:p>
      <text:p text:style-name="Text_20_body">Посетители окунулись в загадочный мир звёзд и планет, познакомились с  историей развития космонавтики. В увлекательной и познавательной форме ребята узнали много нового об освоении человеком космоса, о первых попытках полётов, о начале космической эры, начиная с запуска искусственных спутников и полетов животных. Сотрудник библиотеки Левых С.В. познакомила детей с покорителями звездного неба -  известными космонавтами: Юрием Гагарином, Валентиной Терешковой, Алексеем Леоновым, Нилом Амстронгом. Рассказ библиотекаря сопровождался  мультимедийной  презентацией "Дорога во Вселенную". Участники мероприятия приняли участие в интерактивной викторине "Через тернии к звёздам", совершив космическое путешествие вместе с героем Николая Носова Незнайкой. Ребята отгадывали "загадки из небесной тетрадки" о космосе от профессора Звёздочкина, "послания" от жителя планеты Марс, разгадывали  кроссворд по теме космос. Посетители познакомились с занимательными фактами о космосе, посмотрели фрагменты из м/ф "Загадочная планета". Вниманию юных путешественников представлена книжная выставка "Мы – дети галактики" с изданиями научно-популярных книг и произведениями художественной литературы по теме встречи. Мероприятие сопровождалось  кадрами документальной хроники о первом полете Юрия Гагарина в космос, видеорядом "Первые покорители космоса", песнями о космосе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chertanovo-juzhnoe.mos.ru/presscenter/officially/detail/8028264.html" office:name=""><text:span text:style-name="Definition">http://chertanovo-juzhnoe.mos.ru/presscenter/officially/detail/802826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3T20:34:12Z</meta:creation-date>
    <dc:date>2024-02-03T20:34:12Z</dc:date>
  </office:meta>
</office:document-meta>
</file>