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сохранении-аналогового-телевизионного-вещания-по-сетям-кабельного-телевидения-и-о-начале-трансляции-по-сетям-цифровых-телеканалов-в-открытом-раскодированном-виде"/>О сохранении аналогового телевизионного вещания по сетям кабельного телевидения и о начале трансляции по сетям цифровых телеканалов в открытом (раскодированном) виде<text:bookmark-end text:name="о-сохранении-аналогового-телевизионного-вещания-по-сетям-кабельного-телевидения-и-о-начале-трансляции-по-сетям-цифровых-телеканалов-в-открытом-раскодированном-виде"/></text:h>
      <text:p text:style-name="First_20_paragraph">25.03.2019</text:p>
      <text:p text:style-name="Text_20_body"><text:line-break/></text:p>
      <text:p text:style-name="Text_20_body">Адрес страницы: <text:a xlink:type="simple" xlink:href="http://chertanovo-juzhnoe.mos.ru/presscenter/officially/detail/7973335.html" office:name=""><text:span text:style-name="Definition">http://chertanovo-juzhnoe.mos.ru/presscenter/officially/detail/797333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8T04:08:43Z</meta:creation-date>
    <dc:date>2023-10-18T04:08:43Z</dc:date>
  </office:meta>
</office:document-meta>
</file>