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ажаемый-житель"/>Уважаемый житель!<text:bookmark-end text:name="уважаемый-житель"/></text:h>
      <text:p text:style-name="First_20_paragraph">28.01.2019</text:p>
      <text:p text:style-name="Text_20_body">С февраля 2019 года на Ваших Единых платежных документах размещены QR-коды (двумерные штрих-коды).</text:p>
      <text:p text:style-name="Text_20_body">В них закодированы все необходимые для удобной оплаты данные.</text:p>
      <text:p text:style-name="Text_20_body">Для произведения оплаты посредством QR-кода можно воспользоваться следующими способами:</text:p>
      <text:p text:style-name="Text_20_body">- через банковское мобильное приложение;</text:p>
      <text:p text:style-name="Text_20_body">- через платежный терминал с функцией сканирования QR-кода.</text:p>
      <text:p text:style-name="Text_20_body">После того, как QR-код будет отсканирован, все реквизиты будут заполнены автоматически и Вам останется только проверить их и подтвердить платеж.</text:p>
      <text:p text:style-name="Text_20_body"> </text:p>
      <text:p text:style-name="Text_20_body">Основные преимущества использования QR-кодов на Единых платежных документах:</text:p>
      <text:p text:style-name="Text_20_body">1. Быстрый и удобный способ для оплаты в любом доступном месте и в любое время.</text:p>
      <text:p text:style-name="Text_20_body">2. Исключение ручного ввода реквизитов.</text:p>
      <text:p text:style-name="Text_20_body">3. Дополнительный способ оплаты.</text:p>
      <text:p text:style-name="Text_20_body">4. Удобная возможность оплаты при использовании мобильных приложений.</text:p>
      <text:p text:style-name="Text_20_body">5. Избежание ошибок при ручном вводе.</text:p>
      <text:p text:style-name="Text_20_body"> </text:p>
      <text:p text:style-name="Text_20_body"><text:span text:style-name="T1">ВАЖНО: Обязательно проверяйте реквизиты после сканирования Единых платежных документов во избежание ошибок и некорректного распределения денежных средств.</text:span></text:p>
      <text:p text:style-name="Text_20_body"><text:span text:style-name="T1">Рекомендуем осуществлять оплату по Единым платежным документам через надежные и проверенные банки.</text:span></text:p>
      <text:p text:style-name="Text_20_body"> </text:p>
      <text:p text:style-name="Text_20_body"> </text:p>
      <text:p text:style-name="Text_20_body"><text:line-break/></text:p>
      <text:p text:style-name="Text_20_body">Адрес страницы: <text:a xlink:type="simple" xlink:href="http://chertanovo-juzhnoe.mos.ru/presscenter/officially/detail/7847450.html" office:name=""><text:span text:style-name="Definition">http://chertanovo-juzhnoe.mos.ru/presscenter/officially/detail/784745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02:39:13Z</meta:creation-date>
    <dc:date>2023-06-07T02:39:13Z</dc:date>
  </office:meta>
</office:document-meta>
</file>