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  <style:style style:name="P2" style:family="paragraph" style:parent-style-name="Quotations">
      <style:paragraph-properties fo:margin-left="1.0in" fo:margin-right="0in" fo:text-indent="0in" style:auto-text-indent="false"/>
    </style:style>
    <style:style style:name="P3" style:family="paragraph" style:parent-style-name="Quotations">
      <style:paragraph-properties fo:margin-left="1.5in" fo:margin-right="0in" fo:text-indent="0in" style:auto-text-indent="false"/>
    </style:style>
  </office:automatic-styles>
  <office:body>
    <office:text>
      <text:h text:style-name="Heading_20_3" text:outline-level="3"><text:bookmark-start text:name="система-органов-и-учреждений-профилактики-безнадзорности-и-правонарушений-несовершеннолетних"/>Система органов и учреждений профилактики безнадзорности и правонарушений несовершеннолетних<text:bookmark-end text:name="система-органов-и-учреждений-профилактики-безнадзорности-и-правонарушений-несовершеннолетних"/></text:h>
      <text:p text:style-name="First_20_paragraph">28.08.2018</text:p>
      <text:p text:style-name="Text_20_body">   Федеральным законом «Об основах системы профилактики безнадзорности и правонарушений несовершеннолетних» установлена система органов и учреждений, осуществляющих полномочия в данной отрасли: комиссии по делам несовершеннолетних и защите их прав, органы управления социальной защитой населения, органы управления и учреждения в сфере образования, органы опеки и попечительства, органы по делам молодежи, органы управления здравоохранением, органы службы занятости, органы внутренних дел, учреждения уголовно-исполнительной системы (следственные изоляторы, воспитательные колонии и уголовно-исполнительные инспекции).</text:p>
      <text:p text:style-name="Text_20_body">Органы и учреждения системы профилактики безнадзорности и правонарушений несовершеннолетних в пределах своей компетенции <text:span text:style-name="T1">обязаны</text:span> обеспечивать соблюдение прав и законных интересов несовершеннолетних, осуществлять их защиту от всех форм дискриминации, физического или психического насилия, оскорбления, грубого обращения, сексуальной и иной эксплуатации, выявлять несовершеннолетних и семьи, находящиеся в социально опасном положении, а также незамедлительно <text:span text:style-name="T1">информировать</text:span>:</text:p>
      <text:p text:style-name="Text_20_body">1) орган прокуратуры - о нарушении прав и свобод несовершеннолетних;</text:p>
      <text:p text:style-name="Text_20_body">2) комиссию по делам несовершеннолетних и защите их прав - о выявленных случаях нарушения прав несовершеннолетних на образование, труд, отдых, жилище и других прав, а также о недостатках в деятельности органов и учреждений, препятствующих предупреждению безнадзорности и правонарушений несовершеннолетних;</text:p>
      <text:p text:style-name="Text_20_body">3) орган опеки и попечительства - о выявлении несовершеннолетних, оставшихся без попечения родителей или иных законных представителей либо находящихся в обстановке, представляющей угрозу их жизни, здоровью или препятствующей их воспитанию;</text:p>
      <text:p text:style-name="Text_20_body">4) орган управления социальной защитой населения - о выявлении несовершеннолетних, нуждающихся в помощи государства в связи с безнадзорностью или беспризорностью, а также о выявлении семей, находящихся в социально опасном положении;</text:p>
      <text:p text:style-name="Text_20_body">5) орган внутренних дел - о выявлении лиц, жестоко обращающихся с несовершеннолетними и (или) вовлекающих их в совершение преступления, других противоправных и (или) антиобщественных действий либо склоняющих их к суицидальным действиям или совершающих по отношению к ним другие противоправные деяния, а также о несовершеннолетних, в отношении которых совершены противоправные деяния либо которые совершили правонарушение или антиобщественные действия;</text:p>
      <text:p text:style-name="Text_20_body">5.1) уголовно-исполнительные инспекции - о выявлении состоящих на учете в уголовно-исполнительных инспекциях несовершеннолетних осужденных, нуждающихся в оказании социальной и психологической помощи, помощи в социальной адаптации, трудоустройстве, о выявленных случаях совершения ими правонарушения или антиобщественных действий, нарушения ими установленных судом запретов и (или) ограничений, уклонения несовершеннолетних осужденных, признанных больными наркоманией, которым предоставлена отсрочка отбывания наказания, от прохождения курса лечения от наркомании, а также медицинской реабилитации либо социальной реабилитации или уклонения несовершеннолетних осужденных от исполнения возложенных на них судом обязанностей;</text:p>
      <text:p text:style-name="Text_20_body">6) орган управления здравоохранением - о выявлении несовершеннолетних, нуждающихся в обследовании, наблюдении или лечении в связи с употреблением алкогольной и спиртосодержащей продукции, наркотических средств, психотропных или одурманивающих веществ;</text:p>
      <text:p text:style-name="Text_20_body">7) орган, осуществляющий управление в сфере образования - о выявлении несовершеннолетних, нуждающихся в помощи государства в связи с самовольным уходом из организаций для детей-сирот и детей, оставшихся без попечения родителей, образовательных организаций или иных организаций, осуществляющих обучение, либо в связи с прекращением по неуважительным причинам занятий в образовательных организациях;</text:p>
      <text:p text:style-name="Text_20_body">8) орган по делам молодежи - о выявлении несовершеннолетних, находящихся в социально опасном положении и нуждающихся в этой связи в оказании помощи в организации отдыха, досуга, занятости;</text:p>
      <text:p text:style-name="Text_20_body">9) орган службы занятости - о выявлении несовершеннолетних, находящихся в социально опасном положении и нуждающихся в этой связи в оказании помощи в трудоустройстве, а также о несовершеннолетних, оставивших образовательную организацию в установленных Федеральным <text:a xlink:type="simple" xlink:href="consultantplus://offline/ref=E6F0224697ED6AC8C44B62D6DEEC65906BB79EA4E51ECD573CA5F7FBBBvFjBM" office:name=""><text:span text:style-name="Definition">законом</text:span></text:a> «Об образовании в Российской Федерации» случаях и нуждающихся в этой связи в оказании помощи в трудоустройстве.</text:p>
      <text:p text:style-name="P3">Прокурор Южного административного округа г.Москвы    Кукса И.Н.</text:p>
      <text:p text:style-name="First_20_paragraph"><text:line-break/></text:p>
      <text:p text:style-name="Text_20_body">Адрес страницы: <text:a xlink:type="simple" xlink:href="http://chertanovo-juzhnoe.mos.ru/presscenter/officially/detail/7535602.html" office:name=""><text:span text:style-name="Definition">http://chertanovo-juzhnoe.mos.ru/presscenter/officially/detail/753560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22:47:51Z</meta:creation-date>
    <dc:date>2023-09-20T22:47:51Z</dc:date>
  </office:meta>
</office:document-meta>
</file>