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ды-российского-франчайзинга-опыт-лидеров"/>Тренды российского франчайзинга: опыт лидеров<text:bookmark-end text:name="тренды-российского-франчайзинга-опыт-лидеров"/></text:h>
      <text:p text:style-name="First_20_paragraph">28.03.2018</text:p>
      <text:p text:style-name="Text_20_body">Департамент города Москвы по конкурентной политике (далее – Департамент) совместно с Союзом «Московская торгово-промышленная палата» (далее – МТПП) и Российской Ассоциацией Франчайзинга проводит семинар на тему: «Тренды российского франчайзинга: опыт лидеров». В рамках мероприятия представители крупного сетевого бизнеса расскажут о тенденциях рынка, а также поделятся своими историями успеха. Члены МТПП расскажут о направлениях поддержки участия предпринимателей на торгах, а представители банков о финансовых услугах для предпринимателей. Представители Департамента презентуют городские помещения, подходящие для открытия бизнеса. Семинар состоится 4 апреля 2018 года в 15:30 (регистрация с 15:00) по адресу: ул. Петровка, д.15, стр.1, этаж 2, Большой Конференц-зал МТПП. Контактное лицо для взаимодействия и осуществления регистрации на мероприятие: Макаров Даниил Алексеевич: тел. (495) 957-75-00, доб. 54-565, MakarovDA1@mos.ru.</text:p>
      <text:p text:style-name="Text_20_body"><text:line-break/></text:p>
      <text:p text:style-name="Text_20_body">Адрес страницы: <text:a xlink:type="simple" xlink:href="http://chertanovo-juzhnoe.mos.ru/presscenter/officially/detail/7224264.html" office:name=""><text:span text:style-name="Definition">http://chertanovo-juzhnoe.mos.ru/presscenter/officially/detail/72242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3T20:23:54Z</meta:creation-date>
    <dc:date>2024-11-13T20:23:54Z</dc:date>
  </office:meta>
</office:document-meta>
</file>