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й-порядок-проведения-профилактических-медицинских-осмотров-несовершеннолетних"/>Новый порядок проведения профилактических медицинских осмотров несовершеннолетних<text:bookmark-end text:name="новый-порядок-проведения-профилактических-медицинских-осмотров-несовершеннолетних"/></text:h>
      <text:p text:style-name="First_20_paragraph">26.03.2018</text:p>
      <text:p text:style-name="Text_20_body">На основании п. 1 ч. 1. ст. 54 Федерального закона от 21.11.2011 № 323-ФЗ «Об основах охраны здоровья граждан в Российской Федерации» несовершеннолетние имеют право на прохождение медицинских осмотров, в том числе профилактических медицинских осмотров, в связи с занятиями физической культурой и спортом, прохождение диспансеризации, диспансерного наблюдения, медицинской реабилитации, оказание медицинской помощи, в том числе в период обучения и воспитания в образовательных организациях. Согласно Порядку в целях раннего (своевременного) выявления патологических состояний, заболеваний и факторов риска их развития, не медицинского потребления наркотических средств и психотропных веществ, а также в целях определения групп здоровья и выработки рекомендаций для несовершеннолетних и их родителей или иных законных представителей проводятся профилактические осмотры детей. Профилактические осмотры проводятся медицинскими организациями независимо от их организационно-правовой формы, оказывающими первичную медико-санитарную помощь несовершеннолетним и имеющими лицензию. Профилактические осмотры проводятся медицинскими организациями в год достижения несовершеннолетними возраста, указанного в Перечне исследований, утвержденном приказом Министерства здравоохранения Российской Федерации от 10.08.2017 № 514н. Врач, ответственный за проведение профилактического осмотра, не позднее чем за 5 рабочих дней до начала его проведения, обязан вручить несовершеннолетнему или иному законному представителю направление на профилактический осмотр с указанием перечня осмотров врачами-специалистами и исследований, а также даты, времени и места их проведения. В день прохождения профилактического осмотра несовершеннолетний представляет направление на профилактический осмотр и информированное согласие на медицинское вмешательство в случае достижения им 15 лет, или согласие родителя (иного законного представителя) при не достижении ребенком такого возраста. Данные о проведении профилактического осмотра вносятся в историю развития ребенка и учетную форму № 030-ПО/у-17 «Карта профилактического медицинского осмотра несовершеннолетнего». На основании результатов профилактического осмотра врач определяет группу здоровья несовершеннолетнего, медицинскую группу для занятий физической культурой, а также направляет информацию о результатах профилактического осмотра медицинским работникам медицинского блока образовательной организации, в которой обучается несовершеннолетний. Определение медицинских групп для занятий несовершеннолетним физической культурой с учетом состояния его здоровья осуществляется в целях оценки уровня его физического развития и функциональных возможностей, выбора оптимальной программы физического воспитания, выработки медицинских рекомендаций по планированию занятий физической культурой. В зависимости от состояния здоровья несовершеннолетние относятся к следующим медицинским группам для занятий физической культурой: основная, подготовительная и специальная: - Основная медицинская группа – несовершеннолетним разрешаются занятия в полном объеме по учебной программе физического воспитания с использованием профилактических технологий, подготовка и сдача тестов индивидуальной физической подготовленности; - Подготовительная медицинская группа – детям разрешаются занятия по учебным программам физического воспитания при условии более постепенного освоения комплекса двигательных навыков и умений, особенно связанных с предъявлением к организму повышенных требований, более осторожного дозирования физической нагрузки и исключения противопоказанных движений; - Специальная подгруппа – несовершеннолетним разрешаются занятия оздоровительной физической культурой по специальным программам (профилактические и оздоровительные технологии). Кроме того, Порядком установлено, что карта осмотра хранится в медицинской организации в течение 5 лет. Ее копия направляется медицинской организацией, проводившей профилактический осмотр, в медицинскую организацию для оказания медицинской помощи в рамках программы государственных гарантий бесплатного оказания гражданам медицинской помощи, выбранную несовершеннолетним или его родителем (законным представителем), а также выдается на руки несовершеннолетнему (его родителю или иному законному представителю), в том числе для последующего представления в образовательные организации.</text:p>
      <text:p text:style-name="Text_20_body"><text:line-break/></text:p>
      <text:p text:style-name="Text_20_body">Адрес страницы: <text:a xlink:type="simple" xlink:href="http://chertanovo-juzhnoe.mos.ru/presscenter/officially/detail/7218091.html" office:name=""><text:span text:style-name="Definition">http://chertanovo-juzhnoe.mos.ru/presscenter/officially/detail/721809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8T19:49:00Z</meta:creation-date>
    <dc:date>2023-11-08T19:49:00Z</dc:date>
  </office:meta>
</office:document-meta>
</file>