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ы-воздействия-на-совершеннолетних-которые-склоняют-детей-к-употреблению-алкоголя"/>Меры воздействия на совершеннолетних, которые склоняют детей к употреблению алкоголя<text:bookmark-end text:name="меры-воздействия-на-совершеннолетних-которые-склоняют-детей-к-употреблению-алкоголя"/></text:h>
      <text:p text:style-name="First_20_paragraph">26.03.2018</text:p>
      <text:p text:style-name="Text_20_body">В соответствии с законодательством Российской Федерации родители несовершеннолетних вправе обратиться с соответствующим заявлением в отдел полиции по месту совершения правонарушения с целью привлечения лица, вовлекаемого их ребенка в употребление алкогольной продукции, к административной ответственности. По результатам его рассмотрения в случае установления признаков состава административного правонарушения органами полиции составляется протокол об административном правонарушении. После чего все материалы проверки направляются в комиссию по делам несовершеннолетних и защите их прав для рассмотрения по существу, которой рассматривается вопрос о привлечении лица к административной ответственности по ч. 1 ст. 6.10 Кодекса Российской Федерации 06 административных правонарушениях. Согласно которой вовлечение несовершеннолетнего в употребление алкогольной и спиртосодержащей продукции влечет административное наказание в виде административного штрафа в размере от 1 500 до 3 000 рублей. В случае вовлечения несовершеннолетнего в систематическое употребление (распитие) алкогольной и спиртосодержащей продукции, совершенное лицом, достигшим восемнадцатилетнего возраста, отделом полиции проводится проверка по сообщению о преступлении, по результатам которой принимается решение о возбуждении уголовного дела по ч. 1 ст. 151 Уголовного кодекса Российской Федерации, либо об отказе в его возбуждении. За совершение данного преступления названной статьей установлено наказание в виде обязательных работ на срок до 480 часов или исправительных работ па срок от 1 года до 2 лет, либо ареста на срок от 3 до 6 месяцев или лишения свободы на срок до 4 лет.</text:p>
      <text:p text:style-name="Text_20_body"><text:line-break/></text:p>
      <text:p text:style-name="Text_20_body">Адрес страницы: <text:a xlink:type="simple" xlink:href="http://chertanovo-juzhnoe.mos.ru/presscenter/officially/detail/7218087.html" office:name=""><text:span text:style-name="Definition">http://chertanovo-juzhnoe.mos.ru/presscenter/officially/detail/721808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0:46:04Z</meta:creation-date>
    <dc:date>2023-09-22T00:46:04Z</dc:date>
  </office:meta>
</office:document-meta>
</file>