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амятка-населению-по-действиям-в-экстремальной-ситуации"/>ПАМЯТКА НАСЕЛЕНИЮ ПО ДЕЙСТВИЯМ В ЭКСТРЕМАЛЬНОЙ СИТУАЦИИ<text:bookmark-end text:name="памятка-населению-по-действиям-в-экстремальной-ситуации"/></text:h>
      <text:p text:style-name="First_20_paragraph">09.01.2018</text:p>
      <text:p text:style-name="Text_20_body"><text:span text:style-name="T1">ЭТО ДОЛЖЕН ЗНАТЬ КАЖДЫЙ!</text:span></text:p>
      <text:p text:style-name="Text_20_body"><text:span text:style-name="T1">ПАМЯТКА НАСЕЛЕНИЮ</text:span></text:p>
      <text:p text:style-name="Text_20_body"><text:span text:style-name="T1">ПО ДЕЙСТВИЯМ В ЭКСТРЕМАЛЬНОЙ СИТУАЦИИ</text:span></text:p>
      <text:p text:style-name="Text_20_body"><text:span text:style-name="T1">Если вы провалились под лед</text:span></text:p>
      <text:p text:style-name="Text_20_body">Если Вы провалились под лед, старайтесь передвигаться к тому краю полыньи, откуда идет течение. Это гарантия, что Вас не затянет под лед. Добравшись до края полыньи, старайтесь побольше высунуться из воды, чтобы налечь грудью на закраину и забросить ногу на край льда. Если лед выдержал, осторожно перевернитесь на спину и медленно ползите к берегу. Выбравшись на сушу, поспешите согреться: охлаждение может вызвать серьезные осложнения.</text:p>
      <text:p text:style-name="Text_20_body">Если на Ваших глазах кто-то провалился под лед, вооружитесь любой палкой, шестом или доской и осторожно, ползком двигайтесь к полынье. Доползти следует до такого места, с которого легко можно кинуть ремень, сумку на ремне или протянуть лыжную палку. Когда находящийся в воде человек ухватится за протянутый предмет, аккуратно вытаскивайте его из воды. Выбравшись из полыньи, отползите подальше от ее края.</text:p>
      <text:p text:style-name="Text_20_body"><text:span text:style-name="T1">При возникновении чрезвычайной ситуации срочно вызывайте службу спасения и медицинской помощи.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Теги:# Управление по ЮАО ГОЧСиПБ# # Безопасность# # Лед#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7076927.html" office:name=""><text:span text:style-name="Definition">http://chertanovo-juzhnoe.mos.ru/presscenter/officially/detail/707692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9:23:18Z</meta:creation-date>
    <dc:date>2025-05-26T09:23:18Z</dc:date>
  </office:meta>
</office:document-meta>
</file>