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нваря-состоится-ледовый-праздник-для-лиц-с-овз-по-адресу-россошанская-улица-дом-10"/>27 января состоится ледовый праздник для ЛИЦ с ОВЗ по адресу Россошанская улица дом 10<text:bookmark-end text:name="января-состоится-ледовый-праздник-для-лиц-с-овз-по-адресу-россошанская-улица-дом-10"/></text:h>
      <text:p text:style-name="First_20_paragraph">13.12.2017</text:p>
      <text:p text:style-name="Text_20_body">27 января состоится ледовый праздник для ЛИЦ с ОВЗ по адресу Россошанская улица дом 10. Время проведения : с 9.00 -12.00 Коньки будут выдаваться на прокат бесплатно! Окружное мероприятие проводит Центр физической культуры и спорта города Москвы.</text:p>
      <text:p text:style-name="Text_20_body"><text:line-break/></text:p>
      <text:p text:style-name="Text_20_body">Адрес страницы: <text:a xlink:type="simple" xlink:href="http://chertanovo-juzhnoe.mos.ru/presscenter/officially/detail/7035337.html" office:name=""><text:span text:style-name="Definition">http://chertanovo-juzhnoe.mos.ru/presscenter/officially/detail/703533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18:14:15Z</meta:creation-date>
    <dc:date>2025-05-26T18:14:15Z</dc:date>
  </office:meta>
</office:document-meta>
</file>