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родители"/>Уважаемые родители!<text:bookmark-end text:name="уважаемые-родители"/></text:h>
      <text:p text:style-name="First_20_paragraph">06.12.2017</text:p>
      <text:p text:style-name="Text_20_body"><text:span text:style-name="T1">В настоящий момент в целях организации летней оздоровительной кампании 2018 года продолжается прием заявлений на предоставление бесплатных путевок для отдыха и оздоровления детей льготных категорий.</text:span></text:p>
      <text:p text:style-name="Text_20_body"><text:span text:style-name="T1">Прием заявлений будет осуществляться </text:span><text:span text:style-name="T2">до 23:59 часов 10 декабря 2017 г.</text:span></text:p>
      <text:p text:style-name="Text_20_body"><text:span text:style-name="T1">Возможность выбора конкретных организаций отдыха или сертификата на получение выплаты на самостоятельную организацию отдыха и оздоровления будет доступна </text:span><text:span text:style-name="T2">с 7 по 21 февраля 2018 г.</text:span></text:p>
      <text:p text:style-name="Text_20_body"><text:span text:style-name="T1">Если вы являетесь родителем или иным законным представителем ребенка льготной категории, имеющего место жительства в городе Москве, вы можете подать заявление на предоставление бесплатной путевки для отдыха и оздоровления:</text:span></text:p>
      <text:p text:style-name="Text_20_body"><text:span text:style-name="T1">через Портал государственных и муниципальных услуг (функций) города Москвы</text:span> <text:a xlink:type="simple" xlink:href="https://www.mos.ru/" office:name=""><text:span text:style-name="Definition"><text:span text:style-name="T2">https://mos.ru</text:span></text:span></text:a> <text:span text:style-name="T1">(Портал Мэра);</text:span></text:p>
      <text:p text:style-name="Text_20_body"><text:span text:style-name="T1">при личном обращении в ГАУК "МОСГОРТУР" по адресу: переулок Огородная Слобода, д. 9, стр. 1, с 8:00 до 20:00, ежедневно (по предварительной электронной записи: через официальный сайт ГАУК "МОСГОРТУР" </text:span><text:span text:style-name="T3">https://mosgortur.ru</text:span><text:span text:style-name="T1"> или по телефону "горячей линии" </text:span><text:span text:style-name="T3">+7 (800) 301-17-70</text:span><text:span text:style-name="T1">).</text:span></text:p>
      <text:p text:style-name="Text_20_body"><text:span text:style-name="T2">Внимание!</text:span></text:p>
      <text:p text:style-name="Text_20_body"><text:span text:style-name="T1">Выбор конкретных организаций отдыха или сертификата на получение выплаты на самостоятельную организацию отдыха и оздоровления возможен только при условии своевременной подачи заявления (до 10 декабря 2017 г.).</text:span></text:p>
      <text:p text:style-name="Text_20_body"><text:span text:style-name="T1">С подробной информацией о порядке организации отдыха и оздоровления детей льготных категорий, имеющих место жительства в городе Москве, Вы можете ознакомиться на Портале Мэра </text:span><text:span text:style-name="T3">https://mos.ru/authority/documents/doc/36039220</text:span><text:span text:style-name="T1"> (</text:span><text:span text:style-name="T2">постановление Правительства Москвы от 22 февраля 2017 г. № 56-ПП «Об организации отдыха и оздоровления детей, находящихся в трудной жизненной ситуации»</text:span><text:span text:style-name="T1">).</text:span></text:p>
      <text:p text:style-name="Text_20_body"><text:line-break/></text:p>
      <text:p text:style-name="Text_20_body">Адрес страницы: <text:a xlink:type="simple" xlink:href="http://chertanovo-juzhnoe.mos.ru/presscenter/officially/detail/7020589.html" office:name=""><text:span text:style-name="Definition">http://chertanovo-juzhnoe.mos.ru/presscenter/officially/detail/702058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20:59:40Z</meta:creation-date>
    <dc:date>2023-05-22T20:59:40Z</dc:date>
  </office:meta>
</office:document-meta>
</file>