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т-департамента-труда-и-соцзащиты-города-москвы-для-соискателей"/>Информация от Департамента труда и соцзащиты города Москвы для соискателей<text:bookmark-end text:name="информация-от-департамента-труда-и-соцзащиты-города-москвы-для-соискателей"/></text:h>
      <text:p text:style-name="First_20_paragraph">22.11.2017</text:p>
      <text:p text:style-name="Text_20_body"><text:line-break/></text:p>
      <text:p text:style-name="Text_20_body">Адрес страницы: <text:a xlink:type="simple" xlink:href="http://chertanovo-juzhnoe.mos.ru/presscenter/officially/detail/6989621.html" office:name=""><text:span text:style-name="Definition">http://chertanovo-juzhnoe.mos.ru/presscenter/officially/detail/698962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8T09:29:06Z</meta:creation-date>
    <dc:date>2025-05-28T09:29:06Z</dc:date>
  </office:meta>
</office:document-meta>
</file>