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мия-фсб-россии"/>Премия ФСБ России<text:bookmark-end text:name="премия-фсб-россии"/></text:h>
      <text:p text:style-name="First_20_paragraph">05.10.2017</text:p>
      <text:p text:style-name="Text_20_body">Премия КГБ СССР в области литературы и кино существовала с 1978 по 1989 годы. Ее лауреатами становились такие известные мастера, как режиссеры Павел Чухрай и Владимир Фокин, актеры Вячеслав Тихонов и Георгий Жженов, писатели Юлиан Семенов и Василий Ардаматский. Художественные фильмы «ТАССуполномочен заявить...», ((Операция «ТРЕСТ», «Ошибкарезидента», «Государственная граница» и многие другие воиаи в золотой фонд отечественного кинематографа.</text:p>
      <text:p text:style-name="Text_20_body">Возрождение Конкурса - это очередной шаг ведомства в реализации политики «разумной открытости», развития и укрепления связей с гражданским обществом.</text:p>
      <text:p text:style-name="Text_20_body">8 декабря 2006 года в Москве в мультимедийном центре «Плазма холл» Фонда поддержки патриотического кино состоялась торжественная церемония вручения премий ФСБ России за лучшие произведения литературы и искусства о деятельности органов федеральной службы безопасности.</text:p>
      <text:p text:style-name="Text_20_body">УСЛОВИЯ КОНКУРСА ФСБ НА ЛУЧШИЕ ПРОИЗВЕДЕНИЯ ЛИТЕРАТУРЫ И ИСКУССТВА О ДЕЯТЕЛЬНОСТИ ОРГАНОВ ФСБ</text:p>
      <text:p text:style-name="Text_20_body">ФСБ России проводится ежегодный конкурс на лучшие произведения литературы и искусства о деятельности органов федеральной службы безопасности.</text:p>
      <text:p text:style-name="Text_20_body">В ходе Конкурса осуществляется отбор лучших произведений, в которых</text:p>
      <text:p text:style-name="Text_20_body">- «Художественная литература и журналистика» (проза, поэзия, очерки, репортажи);</text:p>
      <text:p text:style-name="Text_20_body">- «Музыкальное искусство» (профессиональная и авторская песня,<text:line-break/>концертные программы творческих коллективов - отмечаются исполнители,<text:line-break/>авторы стихов и музыки);</text:p>
      <text:p text:style-name="Text_20_body">- «Кино- и телефильмы» (режиссерская работа в игровом кино); «Актерская работа» (актерское мастерство в игровом кино); «Изобразительное искусство» (живопись, скульптура, графика,</text:p>
      <text:p text:style-name="Text_20_body">монументальные и оформительские работы).</text:p>
      <text:p text:style-name="Text_20_body">На Конкурс представляются произведения литературы и искусства о деятельности органов безопасности, созданные в текущем и предыдущем годах.</text:p>
      <text:p text:style-name="Text_20_body">Заявки на участие в Конкурсе могут быть поданы как самими авторами, так и с их согласия, издательствами, редакциями, кино- и телекомпаниями (студиями), творческими союзами, общественными организациями, другими физическими и юридическими лицами.</text:p>
      <text:p text:style-name="Text_20_body">Заявки оформляются в произвольной форме с указанием номинации. В заявках физических лиц указываются фамилия, имя, отчество автора произведения, домашний адрес с почтовым индексом, контактные телефоны.</text:p>
      <text:p text:style-name="Text_20_body">В заявках юридических лиц - полное наименование, почтовый адрес, контактные телефоны.</text:p>
      <text:p text:style-name="Text_20_body">К заявке прилагаются: конкурсная работа, краткая справка об издании и авторе произведения; аннотация на произведение; отзывы, рецензии, статьи в прессе (если таковые имеются).</text:p>
      <text:p text:style-name="Text_20_body">При выдвижении коллективного произведения представляются сведения о руководителях творческого коллектива.</text:p>
      <text:p text:style-name="Text_20_body">Конкурсные работы представляются:</text:p>
      <text:p text:style-name="Text_20_body">- журналистские работы - в отпечатанном виде с указанием названия издания,- литературные произведения - в виде опубликованного печатного издания в2-х экземплярах;</text:p>
      <text:p text:style-name="Text_20_body">- аудиоматериалы - на аудиокассетах или компакт-дисках, в 2-х экземплярах; Присланные на Конкурс работы не возвращаются и не рецензируются. Заявки на участие в Конкурсе принимаются до 1 октября текущего года. Итоги конкурса подводятся в декабре месяце текущего года.</text:p>
      <text:p text:style-name="Text_20_body">Конкурсные работы направляются в запечатанных конвертах с пометкой «На конкурс ФСБ России на лучшие произведения литературы и искусства о деятельности органов федеральной службы безопасности» по адресу: 107031, Москва, Лубянская пл., 2, Центр общественных связей ФСБ России.</text:p>
      <text:p text:style-name="Text_20_body">Контактный телефон (495) 914-39-08, факс (495) 625-05-78.</text:p>
      <text:p text:style-name="Text_20_body"><text:line-break/></text:p>
      <text:p text:style-name="Text_20_body">Адрес страницы: <text:a xlink:type="simple" xlink:href="http://chertanovo-juzhnoe.mos.ru/presscenter/officially/detail/6901112.html" office:name=""><text:span text:style-name="Definition">http://chertanovo-juzhnoe.mos.ru/presscenter/officially/detail/690111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9T10:29:33Z</meta:creation-date>
    <dc:date>2025-05-29T10:29:33Z</dc:date>
  </office:meta>
</office:document-meta>
</file>