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о-правах-потребителей-связанных-с-расторжением-договора-о-реализации-туристского-продукта-ввиду-угрозы-здоровью-туристов-в-турецкой-республике"/>Памятка о правах потребителей, связанных с расторжением договора о реализации туристского продукта, ввиду угрозы здоровью туристов в Турецкой Республике<text:bookmark-end text:name="памятка-о-правах-потребителей-связанных-с-расторжением-договора-о-реализации-туристского-продукта-ввиду-угрозы-здоровью-туристов-в-турецкой-республике"/></text:h>
      <text:p text:style-name="First_20_paragraph">29.08.2017</text:p>
      <text:p text:style-name="Text_20_body">В связи с поступающими в Роспотребнадзор на открытую «горячую линию» обращениями потребителей туристских услуг по вопросам, связанным с порядком реализации ими своих прав на расторжение договоров, предусматривающих посещение Турецкой Республики (по причине участившихся случаев заражения энтеровирусной инфекцией граждан, находящихся на отдыхе в этой стране), а также ввиду очевидной некорректности комментариев относительно возможностей аннуляции туров в связи с ситуацией с вирусом Коксаки, размещенных на сайте Ассоциации Туроператоров (АТОР) - https://www.atorus.ru/news/press-centre/new/40225.html, Федеральная служба по надзору в сфере защиты прав потребителей и благополучия человека, как орган, наделенный правом давать разъяснения по вопросам применения законов и иных нормативных правовых актов Российской Федерации, регулирующих отношения в области защиты прав потребителей, считает необходимым разъяснить нижеследующее.</text:p>
      <text:p text:style-name="Text_20_body">Каждый турист в соответствии с положениями статьи 6 Федерального закона от 24 ноября 1996 года № 132-ФЗ «Об основах туристской деятельности в Российской Федерации» (далее – Закон № 132-ФЗ) при подготовке к путешествию, т.е. до наступления даты начала соответствующего тура, предусмотренного договором с турагентом (туроператором), а также во время его совершения, т.е. в период непосредственного нахождения в стране временного пребывания в соответствии с договором с турагентом (туроператором), имеет право на обеспечение своих потребительских прав.</text:p>
      <text:p text:style-name="Text_20_body">Правовые основы обеспечения безопасности туристов в странах временного пребывания закреплены статьей 14 Закона №132-ФЗ.</text:p>
      <text:p text:style-name="Text_20_body">Согласно положениям указанной статьи, в случае возникновения обстоятельств, свидетельствующих о возникновении в стране (месте) временного пребывания туристов (экскурсантов) угрозы безопасности их здоровья (таким свидетельством является официальное сообщение Ростуризма на его сайте - https://www.russiatourism.ru/news/13518/), турист (экскурсант) вправе потребовать в судебном порядке расторжения договора о реализации туристского продукта или его изменения. В этом случае при расторжении договора о реализации туристского продукта до начала путешествия «туристу и (или) иному заказчику возвращается денежная сумма, равная общей цене туристского продукта, а после начала путешествия - ее часть в размере, пропорциональном стоимости не оказанных туристу услуг».</text:p>
      <text:p text:style-name="Text_20_body">Во взаимосвязи с соответствующими положениями статьи 10 Закона №132-ФЗ вышеназванная информация уполномоченного органа о наличии в стране временного пребывания угрозы безопасности здоровью туристов фактически является свидетельством очевидного ухудшения условий путешествия, указанных в договоре, что и позволяет требовать изменения или расторжения договора о реализации туристского продукта в связи с существенным изменением обстоятельств, из которых исходили стороны при его заключении (см. статью 451 Гражданского кодекса Российской Федерации).</text:p>
      <text:p text:style-name="Text_20_body">Однако само по себе право требовать изменения или расторжения договора о реализации туристского продукта в судебном порядке в связи с обстоятельствами, о которых проинформировал Ростуризм, и наступление которых надлежит рассматривать как существенное изменение в силу Закона №132-ФЗ обстоятельств, из которых стороны исходили при его заключении, никоим образом не исключает возможности заявления соответствующего требования туристом (экскурсантом) в досудебном порядке.</text:p>
      <text:p text:style-name="Text_20_body">Более того, согласно общим правилам изменения и расторжения договора, сформулированным в пункте 2 статьи 452 Гражданского кодекса Российской Федерации, «требование об изменении или о расторжении договора может быть заявлено стороной в суд только после получения отказа другой стороны на предложение изменить или расторгнуть договор либо неполучения ответа в срок, указанный в предложении или установленный законом либо договором, а при его отсутствии - в тридцатидневный срок».</text:p>
      <text:p text:style-name="Text_20_body">Это означает, что предъявление со стороны потребителя до начала путешествия (т.е. до наступления даты, определенной договором, для совершения поездки в Турецкую Республику) требования о расторжении договора о реализации туристского продукта и возврате денежной суммы, равной общей цене туристского продукта, в досудебном (претензионном) порядке абсолютно правомерно, также как и досудебное требование потребителя, заявленное после начала путешествия, о возврате денежной суммы в размере, пропорциональном стоимости не оказанных туристу услуг, обусловленное его законным волеизъявлением прекратить пребывание в Турецкой Республике по причине информации об угрозе его здоровью, доведенной в установленном порядке уполномоченным органом.</text:p>
      <text:p text:style-name="Text_20_body">Установленное Законом №132-ФЗ специальное право туриста (экскурсанта) на расторжение договора никак не может быть обременено какими – либо штрафными санкциями со стороны туроператоров (турагентов), поскольку реализация потребителем своего законного права не является проявлением какой-либо недобросовестности в рамках обязательств по договору о реализации туристского продукта, в то время как согласно определению, приведенному в пункте 1 статьи 330 Гражданского кодекса Российской Федерации «неустойкой (штрафом, пеней) признается определенная законом или договором денежная сумма, которую должник обязан уплатить кредитору в случае неисполнения или ненадлежащего исполнения обязательства, в частности в случае просрочки исполнения».</text:p>
      <text:p text:style-name="Text_20_body">Кроме того, следует иметь в виду, что общеправовой смысл и гражданско – правовые последствия реализации потребителем своего права, основанного на вышеназванных взаимосвязанных положениях статей 10 и 14 Закона № 132-ФЗ, не тождественны праву и сопутствующим ему обязательствам потребителя, установленным пунктом 1 статьи 782 Гражданского кодекса Российской Федерации и статьей 32 Закона Российской Федерации от 7 февраля 1992 года № 2300-1 «О защите прав потребителей» (далее – Закон № 2300-1), согласно которой «потребитель вправе отказаться от исполнения договора о выполнении работ (оказании услуг) в любое время при условии оплаты исполнителю фактически понесенных им расходов, связанных с исполнением обязательств по данному договору». При этом, как и в случае с правами потребителей, основанными на положениях статей 10 и 14 Закона № 132-ФЗ, за реализацию потребителем своего права, установленного статьей 32 Закона № 2300-1, туроператор (турагент) также не вправе взимать какие-либо штрафы, а при наличии на этот счет в договоре соответствующего условия, оно будет свидетельствовать о нарушении субъектом туроператорской (турагентской) деятельности требований статьи 16 Закона № 2300-1 (см. в этой связи пункт 6 Обзора судебной практики Верховного Суда Российской Федерации № 4 (2016), утвержденного Президиумом Верховного Суда Российской Федерации 20.12.2016).</text:p>
      <text:p text:style-name="Text_20_body">Таким образом, с учетом вышеизложенного:</text:p>
      <text:p text:style-name="Text_20_body">1) туроператор (турагент) не имеет законных оснований препятствовать потребителям в их праве на досудебное предъявление требований, связанных с расторжением (изменением) договора о реализации туристского продукта по причинам, названным в статьях 10, 14 Закона № 132-ФЗ, в том числе в виде встречного требования (в любой форме) уплатить разного рода штрафы;</text:p>
      <text:p text:style-name="Text_20_body">2) при расторжении до начала путешествия по требованию потребителя договора о реализации туристского продукта по причинам, названным в статьях 10, 14 Закона № 132-ФЗ, туроператоры (турагенты) не вправе удерживать фактически понесенные ими расходы, ссылаясь на статью 32 Закона № 2300-1 и/или условия договора на этот счет, поскольку обстоятельства, свидетельствующие о возникновении в стране (месте) временного пребывания туристов (экскурсантов) угрозы безопасности их здоровью, являются самостоятельным (отдельным) основанием для расторжения договора, которое не ставится ни в какую зависимость от расходов, понесенных туроператором.</text:p>
      <text:p text:style-name="Text_20_body">Квалифицированные разъяснения вопросов, связанных с санитарно-эпидемиологической ситуацией, инфекционными заболеваниями, а также по вопросам, связанным с задержкой рейсов и нарушением прав потребителей туристских услуг, разъяснения можно получить по телефону: 8 (495) 925 00 71 по будням с 10:00 до 17:00.</text:p>
      <text:p text:style-name="Text_20_body"><text:line-break/></text:p>
      <text:p text:style-name="Text_20_body">Адрес страницы: <text:a xlink:type="simple" xlink:href="http://chertanovo-juzhnoe.mos.ru/presscenter/officially/detail/6807191.html" office:name=""><text:span text:style-name="Definition">http://chertanovo-juzhnoe.mos.ru/presscenter/officially/detail/68071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9T00:37:58Z</meta:creation-date>
    <dc:date>2024-11-29T00:37:58Z</dc:date>
  </office:meta>
</office:document-meta>
</file>