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сылка-на-информационный-ресурс-центра-занятости-населения-города-москвы"/>Ссылка на информационный ресурс Центра занятости населения города Москвы<text:bookmark-end text:name="ссылка-на-информационный-ресурс-центра-занятости-населения-города-москвы"/></text:h>
      <text:p text:style-name="First_20_paragraph">24.07.2017</text:p>
      <text:h text:style-name="Heading_20_1" text:outline-level="1"><text:bookmark-start text:name="section"/><text:line-break/><text:bookmark-end text:name="section"/></text:h>
      <text:p text:style-name="First_20_paragraph"><text:line-break/></text:p>
      <text:p text:style-name="Text_20_body">Адрес страницы: <text:a xlink:type="simple" xlink:href="http://chertanovo-juzhnoe.mos.ru/presscenter/officially/detail/6537404.html" office:name=""><text:span text:style-name="Definition">http://chertanovo-juzhnoe.mos.ru/presscenter/officially/detail/653740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9T13:22:25Z</meta:creation-date>
    <dc:date>2023-08-29T13:22:25Z</dc:date>
  </office:meta>
</office:document-meta>
</file>