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я-о-фестивале-преображение"/>Информация о фестивале "Преображение"<text:bookmark-end text:name="информация-о-фестивале-преображение"/></text:h>
      <text:p text:style-name="First_20_paragraph">03.07.2017</text:p>
      <text:p text:style-name="Text_20_body"><text:line-break/></text:p>
      <text:p text:style-name="Text_20_body">С 29 августа по 4 сентября 2017 года в Зале Церковных Соборов Храма Христа Спасителя планируется проведение музыкального фестиваля «Преображение». Главной миссией фестиваля является духовно-патриотическое воспитание зрителя, повышение интереса к отечественному искусству, национальным культурным ценностям. В фестивале примут участие лучшие творческие музыкальные коллективы России: Ансамбль песни и пляски им. А.В.Александрова, Государственный академический народный хор имени М.Е.Пятницкого, Хор Сретенского монастыря, арт-группа «Тенора 21 века». Контактный телефон организаторов музыкального фестиваля «Преображение»: 8 (929) 961-59-22 (Ветров Максим Николаевич).</text:p>
      <text:p text:style-name="Text_20_body"><text:line-break/></text:p>
      <text:p text:style-name="Text_20_body">Адрес страницы: <text:a xlink:type="simple" xlink:href="http://chertanovo-juzhnoe.mos.ru/presscenter/officially/detail/6363311.html" office:name=""><text:span text:style-name="Definition">http://chertanovo-juzhnoe.mos.ru/presscenter/officially/detail/636331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21T23:53:43Z</meta:creation-date>
    <dc:date>2023-10-21T23:53:43Z</dc:date>
  </office:meta>
</office:document-meta>
</file>