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роприятие-детское-время-посвящено-празднику-день-защиты-детей"/>Мероприятие «Детское время» посвящено празднику «День защиты детей»<text:bookmark-end text:name="мероприятие-детское-время-посвящено-празднику-день-защиты-детей"/></text:h>
      <text:p text:style-name="First_20_paragraph">29.05.2017</text:p>
      <text:p text:style-name="Text_20_body"><text:span text:style-name="T1">ГБУК г. Москвы «ДК «Маяк»</text:span></text:p>
      <text:p text:style-name="Text_20_body">Мероприятие «Детское время», посвящено празднику «День защиты детей»</text:p>
      <text:p text:style-name="Text_20_body"><text:span text:style-name="T1">Дата проведения:</text:span></text:p>
      <text:p text:style-name="Text_20_body"><text:span text:style-name="T2">Начало: 01.06.2017 в 15.00</text:span></text:p>
      <text:p text:style-name="Text_20_body"><text:span text:style-name="T2">Окончание: 01.06.2017 в 17.30</text:span></text:p>
      <text:p text:style-name="Text_20_body"><text:span text:style-name="T1">Описание:</text:span></text:p>
      <text:p text:style-name="Text_20_body">Дом Культуры «Маяк» приглашает детей, родителей, и молодежь на праздник «Детское время».</text:p>
      <text:p text:style-name="Text_20_body">На празднике можно посетить тематические выставки, принять участие в увлекательных мастер - классах. Все желающие смогут попробовать сладости, попрыгать на батуте, поиграть с аниматорами, выиграть призы. А так же сделать фото с заводным медведем, который на протяжении всего праздника, будет веселить гостей. Так же, на площадке нашего дома культуры разобьется лагерь клуба исторической реконструкции «Вольный Хирд».</text:p>
      <text:p text:style-name="Text_20_body">И самое главное - можно будет увидеть яркие концертные номера лучших творческих коллективов нашего дома культуры. В финале праздника всех приглашаем стать участником массового танцевального флешмоба.</text:p>
      <text:p text:style-name="Text_20_body">На празднике «Детское время» запланировано много подарков, сувениров и приятных сюрпризов для каждого гостя.</text:p>
      <text:p text:style-name="Text_20_body"><text:span text:style-name="T1">Место проведения:</text:span> Площадка перед «ДК «Маяк» ул. Газопровод д. 9а</text:p>
      <text:p text:style-name="Text_20_body">Контакты: Нестерова Галина Михайловна 8(495)381-85-78</text:p>
      <text:p text:style-name="Text_20_body"><text:line-break/></text:p>
      <text:p text:style-name="Text_20_body">Адрес страницы: <text:a xlink:type="simple" xlink:href="http://chertanovo-juzhnoe.mos.ru/presscenter/officially/detail/6062798.html" office:name=""><text:span text:style-name="Definition">http://chertanovo-juzhnoe.mos.ru/presscenter/officially/detail/6062798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1T15:24:10Z</meta:creation-date>
    <dc:date>2023-10-11T15:24:10Z</dc:date>
  </office:meta>
</office:document-meta>
</file>