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натолий-выборный-практику-экологических-фестивалей-нужно-распространить-повсеместно"/>Анатолий Выборный: «Практику экологических фестивалей нужно распространить повсеместно»<text:bookmark-end text:name="анатолий-выборный-практику-экологических-фестивалей-нужно-распространить-повсеместно"/></text:h>
      <text:p text:style-name="First_20_paragraph">22.05.2017</text:p>
      <text:p text:style-name="Text_20_body">В субботу, 20 мая, в районе Чертаново Южное состоялась 4-я ежегодная экологическая акция-фестиваль «Спасём Покровский парк от вандализма!», в которой приняли участие заместитель председателя Комитета Госдумы РФ по безопасности и противодействию коррупции Анатолий Выборный, а также депутат Мосгордумы Алексей Мишин, главы управ районов Чертаново Южное, Чертаново Северное, Чертаново Центральное. Мероприятие собрало порядка 3000 москвичей.</text:p>
      <text:p text:style-name="Text_20_body">Цель акции – привлечь внимание жителей, общественности, властей к теме экологии городской среды, что особенно акутально в 2017 году, который объявлен Годом экологии в России.</text:p>
      <text:p text:style-name="Text_20_body">В рамках мероприятия прошли спортивные соревнования, мастер-классы, историко-культурный квест, шоу авиамоделей, праздничный концерт. Выступая с торжественной речью перед москвичами, Анатолий Выборный отметил уникальность подобной экологической акции не только для Моквы, но и, в целом, для России. Депутат Госдумы поблагодарил своего коллегу, Алексея Мишина, за инициативу в проведении подобного мероприятия, и отметил важность пропаганды экологичного, заботливого отношения к городским зонам отдыха. «Я убежден в том, что подлинный патриотизм начинается с заботы о своем доме, с бережливого отношения к своему двору, к парку на соседней улице», - сказал Анатолий Выборный.</text:p>
      <text:p text:style-name="Text_20_body">После торжественной части и награждания участников соревнований, почетные гости фестиваля посадили в Покровском парке цветы.</text:p>
      <text:p text:style-name="Text_20_body">«Эта акция - не просто «мероприятие районного масштаба». Такую практику необходимо распространить не только на другие районы столицы, но и на все города России. Подобными акциями мы напоминаем самим себе о важности сохранения экологиии городского пространства, особенно, когда речь идет о зонах отдыха, куда горожане приходят отдыхать, где круглый год гуляют дети», - отметил Анатолий Выборный. </text:p>
      <text:p text:style-name="Text_20_body"><text:line-break/></text:p>
      <text:p text:style-name="Text_20_body">Адрес страницы: <text:a xlink:type="simple" xlink:href="http://chertanovo-juzhnoe.mos.ru/presscenter/officially/detail/6009320.html" office:name=""><text:span text:style-name="Definition">http://chertanovo-juzhnoe.mos.ru/presscenter/officially/detail/600932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9:26:55Z</meta:creation-date>
    <dc:date>2025-05-26T09:26:55Z</dc:date>
  </office:meta>
</office:document-meta>
</file>