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москвичи"/>Уважаемые москвичи!<text:bookmark-end text:name="уважаемые-москвичи"/></text:h>
      <text:p text:style-name="First_20_paragraph">19.05.2017</text:p>
      <text:p text:style-name="Text_20_body"><text:span text:style-name="T1">Уважаемые москвичи!</text:span></text:p>
      <text:p text:style-name="Text_20_body"><text:span text:style-name="T2">19 мая 2017 г. в 10:00</text:span> <text:span text:style-name="T1">на Официальном портале Мэра и Правительства Москвы будут размещены путевки на лето в детские оздоровительные лагеря для детей, находящихся в трудной жизненной ситуации, в возрасте от 7 до 17 лет включительно за счет средств федерального бюджета.</text:span></text:p>
      <text:p text:style-name="Text_20_body"><text:span text:style-name="T1">Путевки для отдыха и оздоровления, полностью оплаченные за счет средств федерального бюджета, будут предоставлены в Московскую область, Среднюю полосу России, а также на базы отдыха и оздоровления, находящиеся на Черноморском и Азовском Побережье.</text:span></text:p>
      <text:p text:style-name="Text_20_body"><text:span text:style-name="T1">Кроме того, путевки за счет средств федерального бюджета в детские лагеря будут предоставляться детям, которые уже воспользовались бесплатной путевкой для отдыха и оздоровления за счет средств бюджета города Москвы и федерального бюджета в период летних каникул.</text:span></text:p>
      <text:p text:style-name="Text_20_body"><text:span text:style-name="T1">Если Вы являетесь родителем (законным представителем) ребенка, находящегося в трудной жизненной ситуации, то Вы можете подать заявление начиная с 19 мая 2017 г. на предоставление путевки на отдых и оздоровление в детские оздоровительные лагеря:</text:span></text:p>
      <text:p text:style-name="Text_20_body"><text:span text:style-name="T1">через Портал mos.ru;</text:span></text:p>
      <text:p text:style-name="Text_20_body"><text:span text:style-name="T1">на бумажном носителе при личном обращении в Государственное автономное учреждение культуры города Москвы "Московское агентство организации отдыха и туризма" (ГАУК "МОСГОРТУР").</text:span></text:p>
      <text:p text:style-name="Text_20_body"><text:span text:style-name="T1">Заявления на бумажном носителе в ГАУК "МОСГОРТУР" принимаются по адресу: город Москва, переулок Огородная Слобода, д. 9, стр. 1, с 8:00 до 20:00 (ежедневно).</text:span></text:p>
      <text:p text:style-name="Text_20_body"><text:span text:style-name="T1">Обращаем Ваше внимание, что подача заявления в ГАУК "МОСГОРТУР" не гарантирует предоставление путевки на отдых и оздоровление в желаемые время и место отдыха.</text:span></text:p>
      <text:p text:style-name="Text_20_body"><text:span text:style-name="T1">В целях ускорения сроков рассмотрения заявления, Вы можете прикрепить электронные копии (электронные образы) документов, в том числе удостоверяющих личность заявителя, личность ребенка, подтверждающих льготную категорию ребенка и другие.</text:span></text:p>
      <text:p text:style-name="Text_20_body"><text:span text:style-name="T1">С подробным порядком организации отдыха и оздоровления детей, находящихся в трудной жизненной ситуации, в 2017 году за счет средств федерального бюджета Вы можете ознакомиться в приказе Департамента культуры города Москвы от 15 мая 2017 г. № 357.</text:span></text:p>
      <text:p text:style-name="Text_20_body"><text:span text:style-name="T1">Департамент культуры города Москвы и ГАУК "МОСГОРТУР" делают все возможное для организации комфортного и безопасного отдыха юных москвичей.</text:span></text:p>
      <text:p text:style-name="Text_20_body"><text:line-break/></text:p>
      <text:p text:style-name="Text_20_body">Адрес страницы: <text:a xlink:type="simple" xlink:href="http://chertanovo-juzhnoe.mos.ru/presscenter/officially/detail/5986994.html" office:name=""><text:span text:style-name="Definition">http://chertanovo-juzhnoe.mos.ru/presscenter/officially/detail/598699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5T00:26:25Z</meta:creation-date>
    <dc:date>2024-10-15T00:26:25Z</dc:date>
  </office:meta>
</office:document-meta>
</file>