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путат-выборный-исключить-дом-из-программы-реновации-легче-чем-включить"/>Депутат Выборный: «Исключить дом из программы реновации легче, чем включить»<text:bookmark-end text:name="депутат-выборный-исключить-дом-из-программы-реновации-легче-чем-включить"/></text:h>
      <text:p text:style-name="First_20_paragraph">18.05.2017</text:p>
      <text:p text:style-name="Text_20_body">Один из соавторов законопроекта о реновации, заместитель председателя Комитета Госдумы по безопасности и противодействию коррупции Анатолий Выборный объяснил механизмы исключения и включения того или иного дома в программу реновации пятиэтажного жилого фонда Москвы.</text:p>
      <text:p text:style-name="Text_20_body">«Как только в Госдуму был внесен законопроект о реновации, москвичи обращаются ко мне с многочисленными вопросами, которые касаются защиты их законных прав и интересов. Вопросов с каждым днем все больше, поэтому в моем рабочем графике на две недели вперед запланированы регулярные встречи с жителями пятиэтажек, предложенных к включению в программу реновации.</text:p>
      <text:p text:style-name="Text_20_body">Основной вопрос, волнующий москвичей: возможно ли отказаться от реновации и насколько это реально?</text:p>
      <text:p text:style-name="Text_20_body">Дело в том, что войти в программу реновации сложнее, чем выйти из нее. Есть два основания для включения пятиэтажки первого периода индустриального строительства в программу реновации. Первое – неудовлетворительное техническое состояние дома. Второе условие – более двух третей собственников и нанимателей дома должны проголосовать «за» включение дома в программу.</text:p>
      <text:p text:style-name="Text_20_body">При этом отдельно обращаю внимание на срок проведения голосования: с 15 мая до 15 июня т.г. А выразить свое мнение можно двумя способами: либо на интернет-портале «Активный гражданин», либо лично явившись в центр госуслуг «Мои документы».</text:p>
      <text:p text:style-name="Text_20_body">Особо подчеркну, что собственники и наниматели, не выразившие своей позиции в рамках данного голосования, будут считаться проголосовавшими «за» включение дома в программу реновации. Поэтому крайне важно, чтобы каждый понял суть этой программы и выразил свое мнение, проголосовав до 15 июня.</text:p>
      <text:p text:style-name="Text_20_body">При условии, если до этого срока одна треть и более собственников и нанимателей квартир проголосуют против реновации дома, он будет исключен из программы и, соответственно, реновация его не коснется.</text:p>
      <text:p text:style-name="Text_20_body">Также отмечу, что, если результаты голосования на портале «Активный гражданин» не совпадут с результатами голосования на собрании собственников жилья, в расчет будут приняты последние.</text:p>
      <text:p text:style-name="Text_20_body">Важным является и то обстоятельство, что случае включение дома в программу реновации (на любом этапе после 15 июня 2017 года вплоть до заключения первого договора предоставления жилого помещения) решение это можно изменить. Для этого достаточно провести в установленном порядке общее собрание жильцов, и проголосовать против реновации. При таких обстоятельствах дом будет исключен из программы реновации.</text:p>
      <text:p text:style-name="Text_20_body">Пора уже всем понять, что никто и никого уговаривать не будет, а разъяснять суть программы – да», – сказал Анатолий Выборный.</text:p>
      <text:p text:style-name="Text_20_body"><text:line-break/></text:p>
      <text:p text:style-name="Text_20_body">Адрес страницы: <text:a xlink:type="simple" xlink:href="http://chertanovo-juzhnoe.mos.ru/presscenter/officially/detail/5976248.html" office:name=""><text:span text:style-name="Definition">http://chertanovo-juzhnoe.mos.ru/presscenter/officially/detail/597624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2:52:06Z</meta:creation-date>
    <dc:date>2023-07-25T22:52:06Z</dc:date>
  </office:meta>
</office:document-meta>
</file>