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творительная-акция-поможем-подготовиться-к-школьному-балу-пройдет-в-москве"/>БЛАГОТВОРИТЕЛЬНАЯ АКЦИЯ «ПОМОЖЕМ ПОДГОТОВИТЬСЯ К ШКОЛЬНОМУ БАЛУ!» ПРОЙДЕТ В МОСКВЕ<text:bookmark-end text:name="благотворительная-акция-поможем-подготовиться-к-школьному-балу-пройдет-в-москве"/></text:h>
      <text:p text:style-name="First_20_paragraph">07.04.2017</text:p>
      <text:p text:style-name="Text_20_body">С 27 марта до 30 апреля включительно будет организован сбор праздничной одежды, обуви и украшений в Центрах социального обслуживания. Все собранные предметы одежды будут переданы многодетным и малообеспеченным семьям.</text:p>
      <text:p text:style-name="Text_20_body"><text:line-break/></text:p>
      <text:p text:style-name="Text_20_body">Адрес страницы: <text:a xlink:type="simple" xlink:href="http://chertanovo-juzhnoe.mos.ru/presscenter/officially/detail/5541764.html" office:name=""><text:span text:style-name="Definition">http://chertanovo-juzhnoe.mos.ru/presscenter/officially/detail/55417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07:43:28Z</meta:creation-date>
    <dc:date>2023-08-08T07:43:28Z</dc:date>
  </office:meta>
</office:document-meta>
</file>