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тоги-голосований-по-опросам-аг-в-районе-чертаново-южное"/>Итоги голосований по опросам АГ в районе Чертаново Южное<text:bookmark-end text:name="итоги-голосований-по-опросам-аг-в-районе-чертаново-южное"/></text:h>
      <text:p text:style-name="First_20_paragraph">04.04.2017</text:p>
      <text:p text:style-name="Text_20_body"><text:line-break/>Уже этой весной в столице начнутся работы в рамках большой программы благоустройства дворовых территорий. Работы пройдут на средства, полученные, в том числе, от платных парковок. У жителей была уникальная возможность принять участие в формировании программы благоустройства и самостоятельно определить объем работ в своем районе. В районе Чертаново Южное планируется благоустроить следующие адреса с учетом итогов голосования жителей:</text:p>
      <text:p text:style-name="Text_20_body"><text:line-break/></text:p>
      <text:p text:style-name="Text_20_body">41% Россошанская, д. 13, корп. 1<text:line-break/><text:line-break/>54% Россошанская, д. 7, корп. 1<text:line-break/><text:line-break/>38% Чертановская, д. 64, корп. 2<text:line-break/><text:line-break/>41% Россошанская, д. 11, корп. 1, д. 9, корп. 2<text:line-break/><text:line-break/>39% Кировоградский пр., д. 3, корп. 1<text:line-break/><text:line-break/>36% Россошанская, д. 11, корп. 3 <text:line-break/></text:p>
      <text:p text:style-name="Text_20_body"><text:line-break/> </text:p>
      <text:p text:style-name="Text_20_body"><text:line-break/></text:p>
      <text:p text:style-name="Text_20_body">Адрес страницы: <text:a xlink:type="simple" xlink:href="http://chertanovo-juzhnoe.mos.ru/presscenter/officially/detail/5503370.html" office:name=""><text:span text:style-name="Definition">http://chertanovo-juzhnoe.mos.ru/presscenter/officially/detail/5503370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13T20:17:59Z</meta:creation-date>
    <dc:date>2024-11-13T20:17:59Z</dc:date>
  </office:meta>
</office:document-meta>
</file>