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2017-году-улучшен-порядок-предоставления-бесплатных-путевок-для-отдыха-и-оздоровления-детей"/>В 2017 году улучшен порядок предоставления бесплатных путевок для отдыха и оздоровления детей<text:bookmark-end text:name="в-2017-году-улучшен-порядок-предоставления-бесплатных-путевок-для-отдыха-и-оздоровления-детей"/></text:h>
      <text:p text:style-name="First_20_paragraph">06.03.2017</text:p>
      <text:p text:style-name="Text_20_body"><text:line-break/></text:p>
      <text:p text:style-name="Text_20_body">Адрес страницы: <text:a xlink:type="simple" xlink:href="http://chertanovo-juzhnoe.mos.ru/presscenter/officially/detail/5149106.html" office:name=""><text:span text:style-name="Definition">http://chertanovo-juzhnoe.mos.ru/presscenter/officially/detail/5149106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6T10:03:05Z</meta:creation-date>
    <dc:date>2025-05-26T10:03:05Z</dc:date>
  </office:meta>
</office:document-meta>
</file>