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овали-опросы-на-портале-активный-гражданин-по-району-чертаново-южное"/>Стартовали опросы на портале Активный гражданин по району Чертаново Южное<text:bookmark-end text:name="стартовали-опросы-на-портале-активный-гражданин-по-району-чертаново-южное"/></text:h>
      <text:p text:style-name="First_20_paragraph">03.02.2017</text:p>
      <text:p text:style-name="Text_20_body">Уже этой весной в столице начнутся работы в рамках большой программы благоустройства дворовых территорий. Работы пройдут на средства, полученные, в том числе, от платных парковок. У вас снова есть уникальная возможность принять участие в формировании программы благоустройства и самостоятельно определить объем работ в своем районе. В районе Чертаново Южное планируется благоустроить несколько детских и одну спортивную площадку.</text:p>
      <text:p text:style-name="Text_20_body"><text:line-break/></text:p>
      <text:p text:style-name="Text_20_body">Адрес страницы: <text:a xlink:type="simple" xlink:href="http://chertanovo-juzhnoe.mos.ru/presscenter/officially/detail/4847883.html" office:name=""><text:span text:style-name="Definition">http://chertanovo-juzhnoe.mos.ru/presscenter/officially/detail/484788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9T15:49:39Z</meta:creation-date>
    <dc:date>2025-05-19T15:49:39Z</dc:date>
  </office:meta>
</office:document-meta>
</file>