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осква-впервые-утверждает-правила-землепользования-и-застройки-города-пзз"/>Москва впервые утверждает Правила землепользования и застройки города (ПЗЗ)<text:bookmark-end text:name="москва-впервые-утверждает-правила-землепользования-и-застройки-города-пзз"/></text:h>
      <text:p text:style-name="First_20_paragraph">06.12.2016</text:p>
      <text:p text:style-name="Text_20_body">ПЗЗ – это ключевой документ, который дает ответ на вопрос: «Разрешено ли строить и с какими параметрами?» в отношении любого земельного участка в границах Москвы.</text:p>
      <text:p text:style-name="Text_20_body">Подготовленные ПЗЗ:<text:line-break/>- Защищают от самовольного строительства и хаотичной точечной застройки.<text:line-break/>- Закрепляют существующие параметры жилых и общественных зон и отражают те объекты, решения по строительству которых уже приняты в установленном порядке.<text:line-break/>- Обеспечивают комплексное и устойчивое развитие заброшенных производственно-промышленных территорий.<text:line-break/>- Гарантируют сохранение уникальных исторических зон.<text:line-break/>- Гарантируют сохранение баланса зеленых территорий.<text:line-break/>- Гарантируют при развитии территории строительство всех объектов социальной инфраструктуры, что обеспечивает новое качество жизни людей.<text:line-break/>- Новое строительство инвестиционных объектов становится возможным только после проведения публичных слушаний, что обеспечивает защиту прав каждого жителя города.</text:p>
      <text:p text:style-name="Text_20_body">Полностью ознакомиться с проектом Правил землепользования и застройки можно по <text:a xlink:type="simple" xlink:href="http://www.mka.mos.ru/specialists/land/pzz_hearings/" office:name=""><text:span text:style-name="Definition">ссылке</text:span></text:a></text:p>
      <text:p text:style-name="Text_20_body"><text:line-break/></text:p>
      <text:p text:style-name="Text_20_body">Проголосовать на активном гражданине по данному вопросу вы можете по ссылке :</text:p>
      <text:p text:style-name="Text_20_body">http://ag.mos.ru/publichearing/200</text:p>
      <text:p text:style-name="Text_20_body"><text:line-break/></text:p>
      <text:p text:style-name="Text_20_body">Адрес страницы: <text:a xlink:type="simple" xlink:href="http://chertanovo-juzhnoe.mos.ru/presscenter/officially/detail/4368264.html" office:name=""><text:span text:style-name="Definition">http://chertanovo-juzhnoe.mos.ru/presscenter/officially/detail/4368264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9-09T15:42:24Z</meta:creation-date>
    <dc:date>2024-09-09T15:42:24Z</dc:date>
  </office:meta>
</office:document-meta>
</file>