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ый-праздник-посвященный-дню-матери."/>Спортивный праздник посвященный Дню Матери.<text:bookmark-end text:name="спортивный-праздник-посвященный-дню-матери."/></text:h>
      <text:p text:style-name="First_20_paragraph">24.11.2016</text:p>
      <text:p text:style-name="Text_20_body"><text:line-break/></text:p>
      <text:p text:style-name="Text_20_body">Адрес страницы: <text:a xlink:type="simple" xlink:href="http://chertanovo-juzhnoe.mos.ru/presscenter/officially/detail/4276249.html" office:name=""><text:span text:style-name="Definition">http://chertanovo-juzhnoe.mos.ru/presscenter/officially/detail/427624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20:12:25Z</meta:creation-date>
    <dc:date>2025-05-26T20:12:25Z</dc:date>
  </office:meta>
</office:document-meta>
</file>