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чера-в-районе-чертаново-южное-состоялась-традиционная-встреча-главы-управы-с-населением"/>Вчера в районе Чертаново Южное состоялась традиционная встреча главы управы с населением<text:bookmark-end text:name="вчера-в-районе-чертаново-южное-состоялась-традиционная-встреча-главы-управы-с-населением"/></text:h>
      <text:p text:style-name="First_20_paragraph">22.09.2016</text:p>
      <text:p text:style-name="Text_20_body">На Встрече были затронуты вопросы ,готовности досуговых и спортивных учреждений района к новому учебному году.А так же по работе по снижению задолженности за жилищно-коммунальные услуги. На Встрече По мимо Михаилы Ивановича Гелуна, выступали и отчитывались так же директорГБУ жилищник района Чертаново Южное Пинчукова Наталья Владимировна руководитель ГКУ ИС Чертаново Южное Семенов Сергей Михайлович, а так же заместитель руководителя Центра Досуга и Спорта Чертаново Южное Бахилина Марина Александровна. Встреча прошла в позитивной обстановке. Ссылки на видео: https://youtu.be/-GccIUgBOfA. https://youtu.be/Eo3VRn9m0vI.</text:p>
      <text:p text:style-name="Text_20_body"><text:line-break/></text:p>
      <text:p text:style-name="Text_20_body">Адрес страницы: <text:a xlink:type="simple" xlink:href="http://chertanovo-juzhnoe.mos.ru/presscenter/officially/detail/3797366.html" office:name=""><text:span text:style-name="Definition">http://chertanovo-juzhnoe.mos.ru/presscenter/officially/detail/3797366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02T20:16:33Z</meta:creation-date>
    <dc:date>2023-09-02T20:16:33Z</dc:date>
  </office:meta>
</office:document-meta>
</file>