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x-всероссийский-фестиваль-конференция-кремль-детям-пройдет-13-и-14-сентября-в-коломенском"/>IX Всероссийский фестиваль-конференция «Кремль – детям» пройдет 13 и 14 сентября в Коломенском<text:bookmark-end text:name="ix-всероссийский-фестиваль-конференция-кремль-детям-пройдет-13-и-14-сентября-в-коломенском"/></text:h>
      <text:p text:style-name="First_20_paragraph">12.09.2016</text:p>
      <text:p text:style-name="Text_20_body">В 2016 году партнером в проведении знаменитого IX Всероссийского фестиваля-конференции «Кремль – детям» стал Московский государственный объединенный музей-заповедник. Тема фестиваля-конференции: «Музеи в архитектурно-художественных ансамблях: культурно-образовательный ресурс, перспективы развития». 13 и 14 сентября 2016 года музей-заповедник примет на территории «Коломенское» участников конференции из разных городов России. Представители музейного сообщества из Москвы, Санкт-Петербурга, Астрахани, Великого Устюга, Верхотурья, Зарайска, Казани, Коломны Костромы, Обнинска, Тулы, Тюмени и других городов нашей страны, а также образовательных учреждений и Городского методического центра Москвы будут делиться профессиональным опытом, слушать доклады, посещать с экскурсиями и программами музейные экспозиции, принимать участие в мастер-классах. Аккредитация для СМИ: e-mail: prkolomenskoe@mgomz.ru 8 (499) 614-88-80</text:p>
      <text:p text:style-name="Text_20_body"><text:line-break/></text:p>
      <text:p text:style-name="Text_20_body">Адрес страницы: <text:a xlink:type="simple" xlink:href="http://chertanovo-juzhnoe.mos.ru/presscenter/officially/detail/3728236.html" office:name=""><text:span text:style-name="Definition">http://chertanovo-juzhnoe.mos.ru/presscenter/officially/detail/372823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7:32:34Z</meta:creation-date>
    <dc:date>2025-05-26T17:32:34Z</dc:date>
  </office:meta>
</office:document-meta>
</file>