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тский-праздник-состоится28-августа-в-чертаново-южное"/>Детский праздник состоится28 августа в Чертаново Южное<text:bookmark-end text:name="детский-праздник-состоится28-августа-в-чертаново-южное"/></text:h>
      <text:p text:style-name="First_20_paragraph">24.08.2016</text:p>
      <text:p text:style-name="Text_20_body"><text:line-break/></text:p>
      <text:p text:style-name="Text_20_body">Адрес страницы: <text:a xlink:type="simple" xlink:href="http://chertanovo-juzhnoe.mos.ru/presscenter/officially/detail/3600259.html" office:name=""><text:span text:style-name="Definition">http://chertanovo-juzhnoe.mos.ru/presscenter/officially/detail/360025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0T00:04:52Z</meta:creation-date>
    <dc:date>2023-09-20T00:04:52Z</dc:date>
  </office:meta>
</office:document-meta>
</file>