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рядок-получения-субсидии-50-000-рублей-на-установку-шлагбаума-на-придомовой-территории"/>ПОРЯДОК ПОЛУЧЕНИЯ СУБСИДИИ (50 000 РУБЛЕЙ) НА УСТАНОВКУ ШЛАГБАУМА НА ПРИДОМОВОЙ ТЕРРИТОРИИ<text:bookmark-end text:name="порядок-получения-субсидии-50-000-рублей-на-установку-шлагбаума-на-придомовой-территории"/></text:h>
      <text:p text:style-name="First_20_paragraph">31.05.2016</text:p>
      <text:p text:style-name="Text_20_body">Получить субсидию для установки шлагбаума на придомовой территории могут жители всех домов в районе, где есть хотя бы одна улица с платной парковкой. Шаг 1 . Установить шлагбаум. Установка шлагбаума на придомовой территории района, где существуют платные парковки, осуществляется за счет собственных средств жителей по решению собрания собственников квартир и после согласования с Советом депутатов муниципального округа. Шаг 2. Принять решение. Общим собранием собственников квартир необходимо подготовить обращения за предоставлением субсидии и определить уполномоченного для представления интересов жильцов. Шаг 3. Обращение за субсидией. Уполномоченное лицо подаёт в Дирекцию ЖКХиБ административного округа: заявление о предоставлении субсидии (размещено на портале ДЖКХиБ), решение общего собрания собственников на предоставление субсидии, документы об установке шлагбаума (договор на проведение работ и акт приемки выполненных работ), согласие Совета депутатов на его установку. Решение о субсидии принимается Дирекцией ЖКХиБ административного округа в срок не позднее трёх рабочих дней со дня регистрации заявления, или же в срок не позднее трёх рабочих дней со дня получения сведений в рамках межведомственного информационного взаимодействия. Получение субсидии осуществляется посредством перечисления уполномоченному лицу в срок не позднее 10 рабочих дней с момента подписания договора на предоставление субсидии. После получения субсидии уполномоченное лицо перечисляет каждому жителю его долю денежных средств, которую он уплатил на установку ограждающего устройства. Уполномоченным лицом может быть управляющая компания или физическое лицо, в случае управления домом собственниками помещений. Субсидии предоставляются в пределах средств, предусмотренных управам за счет денег, собранных с платных городских парковок.</text:p>
      <text:p text:style-name="Text_20_body"><text:line-break/></text:p>
      <text:p text:style-name="Text_20_body">Адрес страницы: <text:a xlink:type="simple" xlink:href="http://chertanovo-juzhnoe.mos.ru/presscenter/officially/detail/3050810.html" office:name=""><text:span text:style-name="Definition">http://chertanovo-juzhnoe.mos.ru/presscenter/officially/detail/3050810.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31T15:28:21Z</meta:creation-date>
    <dc:date>2024-08-31T15:28:21Z</dc:date>
  </office:meta>
</office:document-meta>
</file>