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базе-гбоу-школа2113-состоялся-первый-городской-танцевальный-конкурс-star-dance"/>На базе ГБОУ Школа№2113 состоялся первый городской танцевальный конкурс «Star Dance»<text:bookmark-end text:name="на-базе-гбоу-школа2113-состоялся-первый-городской-танцевальный-конкурс-star-dance"/></text:h>
      <text:p text:style-name="First_20_paragraph">26.02.2016</text:p>
      <text:p text:style-name="Text_20_body">19 февраля на базе ГБОУ Школа№2113 состоялся первый городской танцевальный конкурс «Star Dance». Задачи конкурса:</text:p>
      <text:p text:style-name="Text_20_body">- содействовать развитию инициативы и творческих способностей учащихся образовательных организаций;</text:p>
      <text:p text:style-name="Text_20_body">- пропагандировать танцевальные виды творчества;</text:p>
      <text:p text:style-name="Text_20_body">- выявить и поддержать одарённых учащихся;</text:p>
      <text:p text:style-name="Text_20_body">-пропаганда ЗОЖ</text:p>
      <text:p text:style-name="Text_20_body">- организовать досуг обучающихся.</text:p>
      <text:p text:style-name="Text_20_body">В нем приняли участие 12 школы г. Москвы № 629, 939, 1945,2114,878,556,998, 544, 2109,867,657,896, 544,867,851, и 21 коллективов разного возраста. Конкурсантов оценивало компетентное жюри: Кондрахин К.Н- Чемпион по спортивным бальным танцам Амурской области, призер международных соревнований, финалист телевизионного шоу «Танцы» г. Харбин (Китай), тренер по спортивным бальным танцам. Богряшов А.А. – методист Городского методического центра. Смирнова М.В.- ответственный секретарь Комиссии по делам несовершеннолетних и защиты их прав. Лебедев Егор- ди-джей, входит в сотню лучших ди-джеев России. Ким Дарья- участница и хореограф , постановщик команды МОТИВЕЙШН-КРЮ, танцевала в составе балета Доминика, Та-Ту, Децела и звезд Российской эстрады.</text:p>
      <text:p text:style-name="Text_20_body">Победителями в младшей возрастной группе стал коллектив «Детки &amp; балетки» под руководством Феткуллиной Эльмиры Андреевны.</text:p>
      <text:p text:style-name="Text_20_body"><text:line-break/></text:p>
      <text:p text:style-name="Text_20_body">В средней возрастной группе победителями стал коллектив «Детки &amp; балетки» (Рук.Э.А.Феткуллина), уже не в первый раз за вечер удивляя судей своим мастерством.</text:p>
      <text:p text:style-name="Text_20_body"><text:line-break/></text:p>
      <text:p text:style-name="Text_20_body">Что касается старшей возрастной группы, то здесь первое место завоевала команда Real Fam ГБОУ Школа №2113 (хореограф Большакова О.В.)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presscenter/officially/detail/2553390.html" office:name=""><text:span text:style-name="Definition">http://chertanovo-juzhnoe.mos.ru/presscenter/officially/detail/255339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14:11:22Z</meta:creation-date>
    <dc:date>2023-07-26T14:11:22Z</dc:date>
  </office:meta>
</office:document-meta>
</file>