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куратурой-города-москвы-проводится-конкурсный-отбор-кандидатов-в-абитуриенты-институтов-прокуратуры"/>Прокуратурой города Москвы проводится конкурсный отбор кандидатов в абитуриенты институтов прокуратуры<text:bookmark-end text:name="прокуратурой-города-москвы-проводится-конкурсный-отбор-кандидатов-в-абитуриенты-институтов-прокуратуры"/></text:h>
      <text:p text:style-name="First_20_paragraph">17.02.2016</text:p>
      <text:p text:style-name="Text_20_body">Прокуратурой города Москвы проводится конкурсный отбор кандидатов в абитуриенты институтов прокуратуры (Институт прокуратуры Московского государственного юридического университета имени О.Е. Кутафина и юридический факультет Академии Генеральной прокуратуры Российской Федерации) на 2016 год.</text:p>
      <text:p text:style-name="Text_20_body">Институты прокуратуры осуществляют целевую подготовку специалистов для работы в органах прокуратуры г.Москвы по очной форме обучения по направлению подготовки Юриспруденция (квалификация (степень) «бакалавр»).</text:p>
      <text:p text:style-name="Text_20_body">Для участия в конкурсном отборе кандидату в абитуриенты институтов прокуратуры необходимо иметь гражданство Российской Федерации, постоянную регистрацию и наличие постоянного жилья в г.Москве, только отличную или хорошую общеобразовательную подготовку, хорошее состояние здоровья, высокие нравственные качества и мотивацию к прокурорской профессии.</text:p>
      <text:p text:style-name="Text_20_body">Более подробную информацию о конкурсном отборе кандидатов в абитуриенты институтов прокуратуры можно получить на официальном сайте прокуратуры г.Москвы <text:a xlink:type="simple" xlink:href="http://www.mosproc.ru/" office:name=""><text:span text:style-name="Definition">www.mosproc.ru</text:span></text:a> в рубрике «Подготовка кадров. Абитуриентам»</text:p>
      <text:p text:style-name="Text_20_body">И.Н. Кукса, Прокурор Южного административного округа г.Москвы</text:p>
      <text:p text:style-name="Text_20_body"><text:line-break/></text:p>
      <text:p text:style-name="Text_20_body">Адрес страницы: <text:a xlink:type="simple" xlink:href="http://chertanovo-juzhnoe.mos.ru/presscenter/officially/detail/2529205.html" office:name=""><text:span text:style-name="Definition">http://chertanovo-juzhnoe.mos.ru/presscenter/officially/detail/2529205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2-19T13:42:51Z</meta:creation-date>
    <dc:date>2023-12-19T13:42:51Z</dc:date>
  </office:meta>
</office:document-meta>
</file>