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йные-пешеходные-зебры"/>Двойные пешеходные «зебры»<text:bookmark-end text:name="двойные-пешеходные-зебры"/></text:h>
      <text:p text:style-name="First_20_paragraph">23.11.2015</text:p>
      <text:p text:style-name="Text_20_body">В Москве появились двойные пешеходные переходы. Такие «зебры» нанесли на улицах Пятницкая, Маршала Шестопалова, Широкая и Грекова. Двойной пешеходный переход – это две расположенные рядом «зебры», по каждой из которых можно идти в одну сторону. Направление движения указывают стрелки. Благодаря новой разметке переход в два раза увеличивает пропускную способность.</text:p>
      <text:p text:style-name="Text_20_body"><text:line-break/></text:p>
      <text:p text:style-name="Text_20_body">Адрес страницы: <text:a xlink:type="simple" xlink:href="http://chertanovo-juzhnoe.mos.ru/presscenter/officially/detail/2318672.html" office:name=""><text:span text:style-name="Definition">http://chertanovo-juzhnoe.mos.ru/presscenter/officially/detail/231867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3:16:59Z</meta:creation-date>
    <dc:date>2025-05-26T03:16:59Z</dc:date>
  </office:meta>
</office:document-meta>
</file>