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ественные-советники-района-чертаново-южное-встретили-день-народного-единства-4-ноября-2015-года"/>Общественные советники района Чертаново Южное встретили день народного единства 4 ноября 2015 года<text:bookmark-end text:name="общественные-советники-района-чертаново-южное-встретили-день-народного-единства-4-ноября-2015-года"/></text:h>
      <text:p text:style-name="First_20_paragraph">06.11.2015</text:p>
      <text:p text:style-name="Text_20_body">День наро́дного еди́нства — российский государственный праздник. Отмечается 4 ноября, начиная с 2005 года. Вместе со всем городом разделили радость праздника единения всех граждан нашей великой страны! в центре по Тверской улице праздничным маршем встретили этот важный праздник нашего народа! День единства! Ура!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presscenter/officially/detail/2281974.html" office:name=""><text:span text:style-name="Definition">http://chertanovo-juzhnoe.mos.ru/presscenter/officially/detail/228197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6T20:48:49Z</meta:creation-date>
    <dc:date>2024-02-26T20:48:49Z</dc:date>
  </office:meta>
</office:document-meta>
</file>