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ответствии-со-ст.-64-трудового-кодекса-российской-федерации-необоснованный-отказ-в-заключении-трудового-договора-запрещается."/>В соответствии со ст. 64 Трудового кодекса Российской Федерации необоснованный отказ в заключении трудового договора запрещается.<text:bookmark-end text:name="в-соответствии-со-ст.-64-трудового-кодекса-российской-федерации-необоснованный-отказ-в-заключении-трудового-договора-запрещается."/></text:h>
      <text:p text:style-name="First_20_paragraph">15.08.2024</text:p>
      <text:p text:style-name="Text_20_body">Чертановская межрайонная прокуратура г. Москвы разъясняет.</text:p>
      <text:p text:style-name="Text_20_body">В соответствии со ст. 64 Трудового кодекса Российской Федерации необоснованный отказ в заключении трудового договора запрещается.</text:p>
      <text:p text:style-name="Text_20_body">Какое бы то ни было прямое или косвенное ограничение прав или установление прямых или косвенных преимуществ при заключении трудового договора в зависимости от пола, расы, цвета кожи, национальности, языка, происхождения, имущественного, семейного, социального и должностного положения, возраста, места жительства<text:line-break/>(в том числе наличия или отсутствия регистрации по месту жительства<text:line-break/>или пребывания), отношения к религии, убеждений, принадлежности<text:line-break/>или непринадлежности к общественным объединениям или каким-либо социальным группам, а также других обстоятельств, не связанных<text:line-break/>с деловыми качествами работников, не допускается, за исключением случаев, в которых право или обязанность устанавливать такие ограничения<text:line-break/>или преимущества предусмотрены федеральными законами.</text:p>
      <text:p text:style-name="Text_20_body"><text:line-break/></text:p>
      <text:p text:style-name="Text_20_body">Адрес страницы: <text:a xlink:type="simple" xlink:href="http://chertanovo-juzhnoe.mos.ru/presscenter/officially/detail/12520367.html" office:name=""><text:span text:style-name="Definition">http://chertanovo-juzhnoe.mos.ru/presscenter/officially/detail/1252036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14:26:21Z</meta:creation-date>
    <dc:date>2024-08-15T14:26:21Z</dc:date>
  </office:meta>
</office:document-meta>
</file>