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заместитель-прокурора-города-москвы-богдан-костенецкий-проведет-прием-населения."/>26.07.2024 Заместитель прокурора города Москвы Богдан Костенецкий проведет прием населения.<text:bookmark-end text:name="заместитель-прокурора-города-москвы-богдан-костенецкий-проведет-прием-населения."/></text:h>
      <text:p text:style-name="First_20_paragraph">15.07.2024</text:p>
      <text:p text:style-name="Text_20_body">26 июля 2024 года заместитель прокурора г. Москвы Богдан Костенецкий проведет прием населения по вопросам нарушения законодательства органами исполнительной власти и местного самоуправления, поднадзорных прокуратуре Южного административного округа г. Москвы.</text:p>
      <text:p text:style-name="Text_20_body">Для записи на личный прием по указанной тематике, времени и месте его проведения все желающие вправе обратиться по телефону:<text:line-break/>8 (985) 292-37-42, который будет доступен в рабочие дни с 12.07.2024<text:line-break/>по 25.07.2024 в период времени с 09:00 до 18:00.</text:p>
      <text:p text:style-name="Text_20_body"><text:line-break/></text:p>
      <text:p text:style-name="Text_20_body">Адрес страницы: <text:a xlink:type="simple" xlink:href="http://chertanovo-juzhnoe.mos.ru/presscenter/officially/detail/12477056.html" office:name=""><text:span text:style-name="Definition">http://chertanovo-juzhnoe.mos.ru/presscenter/officially/detail/12477056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7-15T10:48:46Z</meta:creation-date>
    <dc:date>2024-07-15T10:48:46Z</dc:date>
  </office:meta>
</office:document-meta>
</file>