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административного-округа-проведена-проверка-соблюдения-пенсионных-прав-ребенка-в-связи-с-длительным-рассмотрением-филиалом-8-осфр-по-г.-москве-и-московской-области-в-назначении-ей-страховой-пенсии-по-потере-кормильца."/>Прокуратурой административного округа проведена проверка соблюдения пенсионных прав ребенка, в связи с длительным рассмотрением Филиалом № 8 ОСФР по г. Москве и Московской области в назначении ей страховой пенсии по потере кормильца.<text:bookmark-end text:name="прокуратурой-административного-округа-проведена-проверка-соблюдения-пенсионных-прав-ребенка-в-связи-с-длительным-рассмотрением-филиалом-8-осфр-по-г.-москве-и-московской-области-в-назначении-ей-страховой-пенсии-по-потере-кормильца."/></text:h>
      <text:p text:style-name="First_20_paragraph">20.06.2024</text:p>
      <text:p text:style-name="Text_20_body">Прокуратурой административного округа проведена проверка соблюдения пенсионных прав ребенка, в связи с длительным рассмотрением Филиалом № 8 ОСФР по г. Москве и Московской области в назначении ей страховой пенсии по потере кормильца.</text:p>
      <text:p text:style-name="Text_20_body">Установлено, что 16.01.2024 в Филиал № 8 от законного представителя несовершеннолетней поступило заявление о назначении страховой пенсии по случаю потери кормильца.</text:p>
      <text:p text:style-name="Text_20_body">Решение о назначении пенсии с 11.04.2023 принято Филиалом № 8 с нарушением установленных законодательством сроков, только после вмешательства прокуратуры.</text:p>
      <text:p text:style-name="Text_20_body">По факту выявленных нарушений директору Филиала № 8 ОСФР<text:line-break/>по г. Москве и Московской области внесено представление об устранении нарушений закона.</text:p>
      <text:p text:style-name="Text_20_body">Таким образом, права заявителя восстановлены.</text:p>
      <text:p text:style-name="Text_20_body"><text:line-break/></text:p>
      <text:p text:style-name="Text_20_body">Адрес страницы: <text:a xlink:type="simple" xlink:href="http://chertanovo-juzhnoe.mos.ru/presscenter/officially/detail/12432452.html" office:name=""><text:span text:style-name="Definition">http://chertanovo-juzhnoe.mos.ru/presscenter/officially/detail/1243245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1T22:25:45Z</meta:creation-date>
    <dc:date>2024-06-21T22:25:45Z</dc:date>
  </office:meta>
</office:document-meta>
</file>