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о-на-обращение-граждан-является-важным-конституционно-правовым-средством-выражения-и-защиты-прав-и-свобод-граждан."/>Право на обращение граждан является важным конституционно-правовым средством выражения и защиты прав и свобод граждан.<text:bookmark-end text:name="право-на-обращение-граждан-является-важным-конституционно-правовым-средством-выражения-и-защиты-прав-и-свобод-граждан."/></text:h>
      <text:p text:style-name="First_20_paragraph">11.12.2023</text:p>
      <text:p text:style-name="Text_20_body"><text:line-break/></text:p>
      <text:p text:style-name="Text_20_body">Адрес страницы: <text:a xlink:type="simple" xlink:href="http://chertanovo-juzhnoe.mos.ru/presscenter/officially/detail/12037765.html" office:name=""><text:span text:style-name="Definition">http://chertanovo-juzhnoe.mos.ru/presscenter/officially/detail/1203776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4T20:04:27Z</meta:creation-date>
    <dc:date>2023-12-14T20:04:27Z</dc:date>
  </office:meta>
</office:document-meta>
</file>