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важная-информация"/>Важная информация!<text:bookmark-end text:name="важная-информация"/></text:h>
      <text:p text:style-name="First_20_paragraph">04.12.2023</text:p>
      <text:p text:style-name="Text_20_body">1. Требования к размещению в организациях аптечек для оказания первой помощи могут измениться.</text:p>
      <text:p text:style-name="Text_20_body">2. Перечень работ, при выполнении которых предоставляется лечебно-профилактическое питание, планируют дополнить.</text:p>
      <text:p text:style-name="Text_20_body">3. Несчастные случаи на производстве: нюансы при разъездном характере работы.</text:p>
      <text:p text:style-name="Text_20_body">4. Разъяснены требования правил по охране труда при эксплуатации электроустановок.</text:p>
      <text:p text:style-name="Text_20_body">5. Разница между расходами на травматизм и суммой страховых взносов подлежит возврату.</text:p>
      <text:p text:style-name="Text_20_body">6. Какие документы необходимы для финобеспечения расходов на медосмотры?</text:p>
      <text:p text:style-name="Text_20_body">7. Предлагается освободить работодателей от обязанности подтверждать основной вид деятельности.</text:p>
      <text:p text:style-name="Text_20_body">8. Минтруд России назвал условия освобождения госслужащих от обучения по охране труда.</text:p>
      <text:p text:style-name="Text_20_body">9. Разработана новая методика проведения специальной оценки условий труда.</text:p>
      <text:p text:style-name="Text_20_body">10. В ТК РФ предлагают прописать особенности организации труда в жару.</text:p>
      <text:p text:style-name="Text_20_body">11. Растительные отходы, образующиеся в результате ухода за придомовыми газонами, относятся к ТКО.</text:p>
      <text:p text:style-name="Text_20_body">12. Утвержден ГОСТ по оформлению предложений по вопросам содержания общего имущества собственников помещений в МКД.</text:p>
      <text:p text:style-name="Text_20_body">13. Предприятия в сфере ЖКХ предлагается освободить от уплаты госпошлины при взыскании задолженности по оплате коммунальных услуг.</text:p>
      <text:p text:style-name="Text_20_body">14. Собственники смогут выбрать новую УК для управления МКД не ранее, чем через год с даты заключения договора со старой.</text:p>
      <text:p text:style-name="Text_20_body">15. Опоздание документов для оплаты коммунальных услуг грозит учреждению неустойкой.</text:p>
      <text:p text:style-name="Text_20_body">16. Правила предоставления жилых помещений в краткосрочный наем планируется определить до 1 марта 2025 года.</text:p>
      <text:p text:style-name="Text_20_body">17. Повышающий коэффициент за отсутствие коммунальных счетчиков могут увеличить для жителей Москвы.</text:p>
      <text:p text:style-name="Text_20_body">18. Обязательства по оплате жилищно-коммунальных услуг: момент возникновения и порядок оплаты.</text:p>
      <text:p text:style-name="Text_20_body">19. Земля под структурой ЖКХ не выделена из общего участка: как рассчитать налог по льготной ставке?</text:p>
      <text:p text:style-name="Text_20_body">20. Требования к проведению общих собраний собственников помещений в МКД могут ужесточить.</text:p>
      <text:p text:style-name="Text_20_body">21. Обновлен порядок уведомления о возникновении личной заинтересованности, которая может привести к конфликту интересов.</text:p>
      <text:p text:style-name="Text_20_body">22. Подписаны законы об освобождении от ответственности за несоблюдение антикоррупционных требований при чрезвычайных обстоятельствах.</text:p>
      <text:p text:style-name="Text_20_body">23. Установлены правила антикоррупционной проверки на случай увольнения гражданина в ходе ее проведения.</text:p>
      <text:p text:style-name="Text_20_body">24. Жилье, изъятое по коррупционным преступлениям, планируется приватизировать.</text:p>
      <text:p text:style-name="Text_20_body">25. Наказание для высокопоставленных коррупционеров планируется ужесточить.</text:p>
      <text:p text:style-name="Text_20_body">26. Низкая зарплата и поездки на море: Минфин России уточнил, от обсуждения каких тем стоит воздерживаться госслужащим.</text:p>
      <text:p text:style-name="Text_20_body">27. Должен ли ИП, который продает собственное недвижимое имущество, встать на учет в Росфинмониторинге?</text:p>
      <text:p text:style-name="Text_20_body">28. Правила представления юридическими лицами сведений о своих бенефициарах дополнены положениями о направлении таких сведений по запросам Минюста России.</text:p>
      <text:p text:style-name="Text_20_body">29. Определен срок представления госслужащими сведений, подтверждающих законность получения ими денежных средств.</text:p>
      <text:p text:style-name="Text_20_body">30. Участникам СВО и членам их семей компенсируют затраты на покупку и установку газового оборудования.</text:p>
      <text:p text:style-name="Text_20_body"><text:line-break/></text:p>
      <text:p text:style-name="Text_20_body">Адрес страницы: <text:a xlink:type="simple" xlink:href="http://chertanovo-juzhnoe.mos.ru/presscenter/officially/detail/12021693.html" office:name=""><text:span text:style-name="Definition">http://chertanovo-juzhnoe.mos.ru/presscenter/officially/detail/1202169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2-23T16:13:18Z</meta:creation-date>
    <dc:date>2024-02-23T16:13:18Z</dc:date>
  </office:meta>
</office:document-meta>
</file>