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курс-в-сфере-миграционной-политики-социальной-и-культурной-адаптации-и-интеграции-иностранных-граждан-в-рамках-реализации-проекта-столичные-истории"/>Конкурс в сфере миграционной политики, социальной и культурной адаптации и интеграции иностранных граждан в рамках реализации проекта «СтоЛИЧНЫЕ истории»<text:bookmark-end text:name="конкурс-в-сфере-миграционной-политики-социальной-и-культурной-адаптации-и-интеграции-иностранных-граждан-в-рамках-реализации-проекта-столичные-истории"/></text:h>
      <text:p text:style-name="First_20_paragraph">26.10.2023</text:p>
      <text:p text:style-name="Text_20_body">Конкурс в сфере миграционной политики, социальной и культурной адаптации и интеграции иностранных граждан проводится при поддержке Департамента национальной политики и межрегиональных связей города Москвы уже во второй раз. Организатор конкурса: Некоммерческий фонд «Международные интеграционные технологии».</text:p>
      <text:p text:style-name="Text_20_body">Конкурс нацелен на информирование жителей Москвы о героических, добрых, неординарных поступках, нередко связанных с риском для собственной жизни, иностранных граждан, проживающих на территории России, готовых помогать ближнему, даже находясь вдали от Родины, в непривычных для себя условиях.</text:p>
      <text:p text:style-name="Text_20_body">Заявки на конкурс принимаются по электронной почте <text:a xlink:type="simple" xlink:href="mailto:mosstory@mail.ru" office:name=""><text:span text:style-name="Definition">mosstory@mail.ru</text:span></text:a> до 30 сентября 2023 года, могут быть поданы как индивидуально, так и организацией. В заявке необходимо указать ФИО участника конкурса, его контактные данные, а также ФИО и контактные данные заявителя, в произвольной форме кратко излагается основание участия в конкурсе (характеристика события, факта и роли участника конкурса в этом событии, объем текста не более 2 тыс. знаков).</text:p>
      <text:p text:style-name="Text_20_body">Поступившие заявки рассмотрит организационный комитет конкурса, а также члены жюри, в состав которого войдут представители Правительства Москвы, «Многофункционального миграционного центра» города Москвы, а также экспертного сообщества в сфере миграции.</text:p>
      <text:p text:style-name="Text_20_body">Семь победителей в специальных номинациях объявят на церемонии награждения. Каждому победителю будет вручен диплом и специальный приз конкурса, о героическом поступке и добрых делах каждого из победителей расскажут видеоролики и специальное издание второго сборника «СтоЛИЧНЫЕ истории». Торжественная церемония награждения победителей состоится 16 ноября 2023 года в Москве.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presscenter/officially/detail/11935016.html" office:name=""><text:span text:style-name="Definition">http://chertanovo-juzhnoe.mos.ru/presscenter/officially/detail/11935016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30T22:55:45Z</meta:creation-date>
    <dc:date>2023-10-30T22:55:45Z</dc:date>
  </office:meta>
</office:document-meta>
</file>