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местителем-чертановского-межрайонного-прокурора-г.-москвы-шевченко-с.о.-27.04.2023-проведена-встреча-в-гбпоу-г.-москвы-юридический-колледж"/>Заместителем Чертановского межрайонного прокурора г. Москвы Шевченко С.О. 27.04.2023 проведена встреча в ГБПОУ г. Москвы «Юридический колледж»<text:bookmark-end text:name="заместителем-чертановского-межрайонного-прокурора-г.-москвы-шевченко-с.о.-27.04.2023-проведена-встреча-в-гбпоу-г.-москвы-юридический-колледж"/></text:h>
      <text:p text:style-name="First_20_paragraph">03.05.2023</text:p>
      <text:p text:style-name="Text_20_body">Заместителем Чертановского межрайонного прокурора г. Москвы Шевченко С.О. 27.04.2023 проведена встреча в ГБПОУ г. Москвы «Юридический колледж» в рамках сетевого образовательного проекта «Правовая Москва» под патронатом Московского Центра «ПАТРИОТ.СПОРТ». Темой встречи являлось «Противодействие терроризму и экстремисткой деятельности».</text:p>
      <text:p text:style-name="Text_20_body">Данная информация размещена на сайте https://lawcol.mskobr.ru/edu-news/6223.</text:p>
      <text:p text:style-name="Text_20_body"><text:line-break/></text:p>
      <text:p text:style-name="Text_20_body">Адрес страницы: <text:a xlink:type="simple" xlink:href="http://chertanovo-juzhnoe.mos.ru/presscenter/officially/detail/11565472.html" office:name=""><text:span text:style-name="Definition">http://chertanovo-juzhnoe.mos.ru/presscenter/officially/detail/11565472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3:10:45Z</meta:creation-date>
    <dc:date>2023-08-22T13:10:45Z</dc:date>
  </office:meta>
</office:document-meta>
</file>