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прокуратура-юао-г.-москвы-информирует-о-том-что-28.02.2023-будет-проведён-личный-приём-граждан-по-вопросам-нарушения-уголовно-процессуального-законодательства-органами-внутренних-дел-южного-административного-округа-г.-москвы."/>Прокуратура ЮАО г. Москвы информирует о том, что 28.02.2023 будет проведён личный приём граждан по вопросам нарушения уголовно-процессуального законодательства органами внутренних дел Южного административного округа г. Москвы.<text:bookmark-end text:name="прокуратура-юао-г.-москвы-информирует-о-том-что-28.02.2023-будет-проведён-личный-приём-граждан-по-вопросам-нарушения-уголовно-процессуального-законодательства-органами-внутренних-дел-южного-административного-округа-г.-москвы."/></text:h>
      <text:p text:style-name="First_20_paragraph">20.02.2023</text:p>
      <text:p text:style-name="Text_20_body">28.02.2023 в 15 часов 00 минут заместителем прокурора города Москвы Ленышиным Д.И. на базе прокуратуры Южного административного округа г. Москвы, расположенной по адресу: г. Москва, Коломенский проезд, д.12, корп. 1, по видеоконференцсвязи будет проведён личный приём граждан по вопросам нарушения уголовно-процессуального законодательства органами внутренних дел Южного административного округа г. Москвы.</text:p>
      <text:p text:style-name="Text_20_body"><text:line-break/></text:p>
      <text:p text:style-name="Text_20_body">Запись на личный приём осуществляется в прокуратуре ЮАО г. Москвы по телефону: 8(985) 292-37-42.</text:p>
      <text:p text:style-name="Text_20_body"><text:line-break/></text:p>
      <text:p text:style-name="Text_20_body">Адрес страницы: <text:a xlink:type="simple" xlink:href="http://chertanovo-juzhnoe.mos.ru/presscenter/officially/detail/11420433.html" office:name=""><text:span text:style-name="Definition">http://chertanovo-juzhnoe.mos.ru/presscenter/officially/detail/1142043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6-07T05:08:35Z</meta:creation-date>
    <dc:date>2023-06-07T05:08:35Z</dc:date>
  </office:meta>
</office:document-meta>
</file>