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местителем-чертановского-межрайонного-прокурора-г.-москвы-шевченко-о.с.-06.12.2022-проведена-встреча-с-сотрудниками-межрайонного-отдела-вневедомственной-охраны-по-юао-г.-москвы."/>Заместителем Чертановского межрайонного прокурора г. Москвы Шевченко О.С. 06.12.2022 проведена встреча с сотрудниками межрайонного отдела вневедомственной охраны по ЮАО г. Москвы.<text:bookmark-end text:name="заместителем-чертановского-межрайонного-прокурора-г.-москвы-шевченко-о.с.-06.12.2022-проведена-встреча-с-сотрудниками-межрайонного-отдела-вневедомственной-охраны-по-юао-г.-москвы."/></text:h>
      <text:p text:style-name="First_20_paragraph">09.12.2022</text:p>
      <text:p text:style-name="Text_20_body">Темой встречи с сотрудниками указанного отдела являлось разъяснение требований и основных положений Федерального закона от 25.12.2008 № 273-ФЗ<text:line-break/>«О противодействии коррупции».</text:p>
      <text:p text:style-name="Text_20_body">Одновременно, в ходе беседы, Шевченко О.С. дал исчерпывающие ответы на интересующие участников встречи вопросы, в части касающейся специфики привлечения к уголовной ответственности лиц, за совершение ими преступлений, связанных с превышением мер, необходимых для задержания лица совершившего преступление.</text:p>
      <text:p text:style-name="Text_20_body"><text:line-break/></text:p>
      <text:p text:style-name="Text_20_body">Адрес страницы: <text:a xlink:type="simple" xlink:href="http://chertanovo-juzhnoe.mos.ru/presscenter/officially/detail/11280902.html" office:name=""><text:span text:style-name="Definition">http://chertanovo-juzhnoe.mos.ru/presscenter/officially/detail/1128090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2T06:26:59Z</meta:creation-date>
    <dc:date>2023-10-02T06:26:59Z</dc:date>
  </office:meta>
</office:document-meta>
</file>