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план-проведения-ифнс-россии-24-по-г.-москве-вебинаров-с-налогоплательщиками-на-iv-квартал-2022-года"/>План проведения ИФНС России № 24 по г. Москве вебинаров с налогоплательщиками на IV квартал 2022 года<text:bookmark-end text:name="план-проведения-ифнс-россии-24-по-г.-москве-вебинаров-с-налогоплательщиками-на-iv-квартал-2022-года"/></text:h>
      <text:p text:style-name="First_20_paragraph">03.10.2022</text:p>
      <text:p text:style-name="Text_20_body"><text:span text:style-name="T1">План проведения ИФНС России № 24 по г. Москве вебинаров с налогоплательщиками на IV квартал 2022 года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Инспекция</text:span></text:p>
          </table:table-cell>
          <table:table-cell table:style-name="TableRowCell" office:value-type="string">
            <text:p text:style-name="Table_20_Contents"><text:span text:style-name="T1">Дата и время проведения семинара</text:span></text:p>
          </table:table-cell>
          <table:table-cell table:style-name="TableRowCell" office:value-type="string">
            <text:p text:style-name="Table_20_Contents"><text:span text:style-name="T1">Тема мероприятия</text:span></text:p>
          </table:table-cell>
          <table:table-cell table:style-name="TableRowCell" office:value-type="string">
            <text:p text:style-name="Table_20_Contents"><text:span text:style-name="T1">Ссылка на платформу, предназначенную для проведения вебинара</text:span></text:p>
          </table:table-cell>
          <table:table-cell table:style-name="TableRowCell" office:value-type="string">
            <text:p text:style-name="Table_20_Contents"><text:span text:style-name="T1">Ф.И.О. и контактные телефоны для справок</text:span>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14.10.2022 в 12.00</text:p>
          </table:table-cell>
          <table:table-cell table:style-name="TableRowCell" office:value-type="string">
            <text:p text:style-name="Table_20_Contents">Порядок направления физическому лицу налогового уведомления об уплате имущественных налогов "Налоговое уведомление 2022"</text:p>
          </table:table-cell>
          <table:table-cell table:style-name="TableRowCell" office:value-type="string">
            <text:p text:style-name="Table_20_Contents"><text:span text:style-name="T2">https://vs27.nalog.ru/c/8344459455</text:span></text:p>
          </table:table-cell>
          <table:table-cell table:style-name="TableRowCell" office:value-type="string">
            <text:p text:style-name="Table_20_Contents">Отдел камеральных проверок № 4 Балакин Дмитрий Олегович 8-495-400-22-58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11.11.2022 в 10:00</text:p>
          </table:table-cell>
          <table:table-cell table:style-name="TableRowCell" office:value-type="string">
            <text:p text:style-name="Table_20_Contents">«Автоматизированная упрощенная система налогообложения (АУСН)»</text:p>
          </table:table-cell>
          <table:table-cell table:style-name="TableRowCell" office:value-type="string">
            <text:p text:style-name="Table_20_Contents"><text:a xlink:type="simple" xlink:href="https://vs27.nalog.ru/c/8414329194" office:name=""><text:span text:style-name="Definition">https://vs27.nalog.ru/c/8414329194</text:span></text:a></text:p>
          </table:table-cell>
          <table:table-cell table:style-name="TableRowCell" office:value-type="string">
            <text:p text:style-name="Table_20_Contents">Отдел камеральных проверок № 1 Губанова Анна Николаевна 8-495-400-22-72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25.11.2022 в 10:00</text:p>
          </table:table-cell>
          <table:table-cell table:style-name="TableRowCell" office:value-type="string">
            <text:p text:style-name="Table_20_Contents">Порядок направления физическому лицу налогового уведомления об уплате имущественных налогов "Налоговое уведомление 2022"</text:p>
          </table:table-cell>
          <table:table-cell table:style-name="TableRowCell" office:value-type="string">
            <text:p text:style-name="Table_20_Contents"><text:a xlink:type="simple" xlink:href="https://vs27.nalog.ru/c/9260385096" office:name=""><text:span text:style-name="Definition">https://vs27.nalog.ru/c/9260385096</text:span></text:a></text:p>
          </table:table-cell>
          <table:table-cell table:style-name="TableRowCell" office:value-type="string">
            <text:p text:style-name="Table_20_Contents">Отдел камеральных проверок № 4 Балакин Дмитрий Олегович 8-495-400-22-58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08.12.2022 в 14:00</text:p>
          </table:table-cell>
          <table:table-cell table:style-name="TableRowCell" office:value-type="string">
            <text:p text:style-name="Table_20_Contents">Единый налоговый счёт (ЕНС)</text:p>
          </table:table-cell>
          <table:table-cell table:style-name="TableRowCell" office:value-type="string">
            <text:p text:style-name="Table_20_Contents"><text:a xlink:type="simple" xlink:href="https://vs27.nalog.ru/c/9249306933" office:name=""><text:span text:style-name="Definition">https://vs27.nalog.ru/c/9249306933</text:span></text:a></text:p>
          </table:table-cell>
          <table:table-cell table:style-name="TableRowCell" office:value-type="string">
            <text:p text:style-name="Table_20_Contents">Отдел учета налоговых поступлений Самусева Анна Юрьевна 8-495-400-22-56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22.12.2022 в 14:00</text:p>
          </table:table-cell>
          <table:table-cell table:style-name="TableRowCell" office:value-type="string">
            <text:p text:style-name="Table_20_Contents">Урегулирование задолженности физических лиц в связи с неуплатой имущественных налогов</text:p>
          </table:table-cell>
          <table:table-cell table:style-name="TableRowCell" office:value-type="string">
            <text:p text:style-name="Table_20_Contents"><text:a xlink:type="simple" xlink:href="https://vs27.nalog.ru/c/6836376199" office:name=""><text:span text:style-name="Definition">https://vs27.nalog.ru/c/6836376199</text:span></text:a></text:p>
          </table:table-cell>
          <table:table-cell table:style-name="TableRowCell" office:value-type="string">
            <text:p text:style-name="Table_20_Contents">Отдел урегулирования задолженности № 2 Бондарева Марина Александровна 8-495-400-22-47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11082742.html" office:name=""><text:span text:style-name="Definition">http://chertanovo-juzhnoe.mos.ru/presscenter/officially/detail/1108274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0T07:38:11Z</meta:creation-date>
    <dc:date>2023-12-20T07:38:11Z</dc:date>
  </office:meta>
</office:document-meta>
</file>