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агитационных-плакатов-здоровый-образ-жизни"/>Конкурс агитационных плакатов «Здоровый образ жизни»<text:bookmark-end text:name="конкурс-агитационных-плакатов-здоровый-образ-жизни"/></text:h>
      <text:p text:style-name="First_20_paragraph">20.07.2022</text:p>
      <text:p text:style-name="Text_20_body">Центр общественного здоровья и медицинской профилактики города Москвы Государственного бюджетного учреждения «Научно-исследовательский институт организации здравоохранения и медицинского менеджмента Департамента здравоохранения города Москвы» <text:a xlink:type="simple" xlink:href="https://niioz.ru/news/startuet-konkurs-agitatsionnykh-plakatov-zdorovyy-obraz-zhizni/" office:name=""><text:span text:style-name="Definition"><text:span text:style-name="T1">объявил о старте</text:span></text:span></text:a> конкурса для всех жителей столицы – «Здоровый образ жизни».</text:p>
      <text:p text:style-name="Text_20_body">Мероприятие призвано сформировать активную гражданскую позицию в вопросах здорового образа жизни, помочь сориентировать население на здоровое общество, традиционные семейные и морально-нравственные ценности, развить общественно-полезную активность и помочь развитию творческого потенциала участников конкурса.</text:p>
      <text:p text:style-name="Text_20_body">Конкурс проводится по шести номинациям:</text:p>
      <text:p text:style-name="Text_20_body">· «Активный отдых/ Движение – это жизнь»; <text:bookmark text:name="id__GoBack"/></text:p>
      <text:p text:style-name="Text_20_body">· «Нет вредным привычкам»;</text:p>
      <text:p text:style-name="Text_20_body">· «Полезные привычки»;</text:p>
      <text:p text:style-name="Text_20_body">· «Эмблема здоровья семьи»;</text:p>
      <text:p text:style-name="Text_20_body">· «Эмоциональное здоровье»;</text:p>
      <text:p text:style-name="Text_20_body">· «Здоровье на тарелке».</text:p>
      <text:p text:style-name="Text_20_body"><text:span text:style-name="T1">Прием заявок продлится до 26 сентября 2022 года.</text:span></text:p>
      <text:p text:style-name="Text_20_body">Онлайн-голосование <text:a xlink:type="simple" xlink:href="https://niioz.ru/" office:name=""><text:span text:style-name="Definition">на сайте ГБУ «НИИОЗММ ДЗМ»</text:span></text:a> будет проходить с 26 сентября по 12 октября 2022 года и уже 17 октября будут объявлены победители.</text:p>
      <text:p text:style-name="Text_20_body"><text:span text:style-name="T1">Подробнее о конкурсе</text:span> вы можете узнать на странице мероприятия <text:a xlink:type="simple" xlink:href="https://niioz.ru/konkursi/detail.php?CODE=startuet-priem-zayavok-na-konkurs-agitatsionnykh-plakatov" office:name=""><text:span text:style-name="Definition"><text:span text:style-name="T1">по ссылке</text:span></text:span></text:a>.</text:p>
      <text:p text:style-name="Text_20_body"><text:span text:style-name="T2">Приглашаем москвичей принять участие в конкурсе!</text:span></text:p>
      <text:p text:style-name="Text_20_body"><text:line-break/></text:p>
      <text:p text:style-name="Text_20_body">Адрес страницы: <text:a xlink:type="simple" xlink:href="http://chertanovo-juzhnoe.mos.ru/presscenter/officially/detail/10946519.html" office:name=""><text:span text:style-name="Definition">http://chertanovo-juzhnoe.mos.ru/presscenter/officially/detail/1094651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07:40:39Z</meta:creation-date>
    <dc:date>2025-05-24T07:40:39Z</dc:date>
  </office:meta>
</office:document-meta>
</file>