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б-информировании-о-добровольном-декларировании"/>Об информировании о добровольном декларировании<text:bookmark-end text:name="об-информировании-о-добровольном-декларировании"/></text:h>
      <text:p text:style-name="First_20_paragraph">12.04.2022</text:p>
      <text:p text:style-name="Text_20_body"><text:line-break/></text:p>
      <text:p text:style-name="Text_20_body">Адрес страницы: <text:a xlink:type="simple" xlink:href="http://chertanovo-juzhnoe.mos.ru/presscenter/officially/detail/10746707.html" office:name=""><text:span text:style-name="Definition">http://chertanovo-juzhnoe.mos.ru/presscenter/officially/detail/10746707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22T02:15:34Z</meta:creation-date>
    <dc:date>2023-05-22T02:15:34Z</dc:date>
  </office:meta>
</office:document-meta>
</file>