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оставление-отсрочки-по-налогам"/>Предоставление отсрочки по налогам<text:bookmark-end text:name="предоставление-отсрочки-по-налогам"/></text:h>
      <text:p text:style-name="First_20_paragraph">29.03.2022</text:p>
      <text:p text:style-name="Text_20_body"><text:line-break/></text:p>
      <text:p text:style-name="Text_20_body">Адрес страницы: <text:a xlink:type="simple" xlink:href="http://chertanovo-juzhnoe.mos.ru/presscenter/officially/detail/10711986.html" office:name=""><text:span text:style-name="Definition">http://chertanovo-juzhnoe.mos.ru/presscenter/officially/detail/1071198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7T15:38:58Z</meta:creation-date>
    <dc:date>2024-06-07T15:38:58Z</dc:date>
  </office:meta>
</office:document-meta>
</file>