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уальные-вопросы-администрирования-имущественных-налогов-организаций-озвучат-на-вебинаре"/>Актуальные вопросы администрирования имущественных налогов организаций озвучат на вебинаре<text:bookmark-end text:name="актуальные-вопросы-администрирования-имущественных-налогов-организаций-озвучат-на-вебинаре"/></text:h>
      <text:p text:style-name="First_20_paragraph">21.03.2022</text:p>
      <text:p text:style-name="Text_20_body"><text:span text:style-name="T1">30 марта 2022 года</text:span> УФНС России по г. Москве проведет вебинар по теме: «Актуальные вопросы администрирования имущественных налогов организаций».</text:p>
      <text:p text:style-name="Text_20_body">Спикерами на вебинаре выступят:</text:p>
      <text:p text:style-name="Text_20_body">Начальник отдела камерального контроля УФНС России по г. Москве – В.М. Луганская</text:p>
      <text:p text:style-name="Text_20_body">И.о. заместителя начальника отдела камерального контроля УФНС России по г. Москве – В.М. Романовская</text:p>
      <text:p text:style-name="Text_20_body">Буду рассмотрены вопросы:</text:p>
      <text:p text:style-name="Text_20_body">1. Изменения в налогообложении имущества, транспортных средств и земельных участков организаций.</text:p>
      <text:p text:style-name="Text_20_body">2. Порядок предоставления налоговых льгот по имущественным налогам организаций.</text:p>
      <text:p text:style-name="Text_20_body">3. Актуальные вопросы судебной практики.</text:p>
      <text:p text:style-name="Text_20_body"><text:span text:style-name="T1">До 25 марта можно направить вопросы на электронную почту </text:span><text:a xlink:type="simple" xlink:href="mailto:seminar.r7700@nalog.ru" office:name=""><text:span text:style-name="Definition"><text:span text:style-name="T1">seminar.r7700@nalog.ru</text:span></text:span></text:a><text:span text:style-name="T1">.</text:span></text:p>
      <text:p text:style-name="Text_20_body"><text:span text:style-name="T1">Время проведения вебинара: с 11:00. Регистрация на вебинар открыта по ссылке: http://b10031.vr.mirapolis.ru/mira/s/o4qxAI</text:span></text:p>
      <text:p text:style-name="Text_20_body"><text:line-break/></text:p>
      <text:p text:style-name="Text_20_body">Адрес страницы: <text:a xlink:type="simple" xlink:href="http://chertanovo-juzhnoe.mos.ru/presscenter/officially/detail/10693234.html" office:name=""><text:span text:style-name="Definition">http://chertanovo-juzhnoe.mos.ru/presscenter/officially/detail/1069323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4T23:14:29Z</meta:creation-date>
    <dc:date>2023-08-24T23:14:29Z</dc:date>
  </office:meta>
</office:document-meta>
</file>