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азбука-вежливости."/>«Азбука вежливости».<text:bookmark-end text:name="азбука-вежливости."/></text:h>
      <text:p text:style-name="First_20_paragraph">21.03.2022</text:p>
      <text:p text:style-name="Text_20_body">С 12.03.22 – 18.03.22гг. в Детской библиотеке № 158 состоялась игра-викторина по основам этикета «Азбука вежливости». Главный библиотекарь Левых С.В. рассказала ребятам, что значит быть вежливым человеком, как должны вести себя вежливые люди, как люди разных стран приветствуют друг друга. Познакомились с наукой этикет, прослушали историю возникновения этой науки и слова Спасибо. Посетители поиграли в игру «вежливо-невежливо», вспомнили слова благодарности. Игра сопровождалась познавательной презентацией, чтением стихотворений и рассказов по теме мероприятия. Гости приняли участие в интерактивной викторине «Тема дружбы в литературных произведениях» на знание героев и произведений русских и зарубежных авторов. Состоялись громкие чтения по произведениям: В.Осеевой «Волшебное слово», А.Усачева «Что такое этикет?», С.Я.Маршака «Ежели Вы вежливы», «Урок вежливости» и др. Гости ознакомились с книжной выставкой по теме встречи. Мероприятие прошло также и для учащихся начальных классов ГБОУ Школы №657. <text:bookmark text:name="id__GoBack"/></text:p>
      <text:p text:style-name="Text_20_body"><text:line-break/></text:p>
      <text:p text:style-name="Text_20_body">Адрес страницы: <text:a xlink:type="simple" xlink:href="http://chertanovo-juzhnoe.mos.ru/presscenter/officially/detail/10691536.html" office:name=""><text:span text:style-name="Definition">http://chertanovo-juzhnoe.mos.ru/presscenter/officially/detail/10691536.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6T17:02:30Z</meta:creation-date>
    <dc:date>2025-05-26T17:02:30Z</dc:date>
  </office:meta>
</office:document-meta>
</file>