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проведения-вебинаров-в-ифнс-россии-25-по-г.-москве"/>График проведения вебинаров в ИФНС России № 25 по г. Москве<text:bookmark-end text:name="график-проведения-вебинаров-в-ифнс-россии-25-по-г.-москве"/></text:h>
      <text:p text:style-name="First_20_paragraph">07.02.2022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10600758.html" office:name=""><text:span text:style-name="Definition">http://chertanovo-juzhnoe.mos.ru/presscenter/officially/detail/1060075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5:06:20Z</meta:creation-date>
    <dc:date>2023-05-13T15:06:20Z</dc:date>
  </office:meta>
</office:document-meta>
</file>